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a485c995255f4fb36a8cc0ebfe647b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h:http_request"/><text:bookmark-start text:name="__RefHeading___hypertext_transfer_protocol_http_request_1"/><text:bookmark-start text:name="hypertext_transfer_protocol_http_request"/>Hypertext transfer protocol (HTTP) Request<text:bookmark-end text:name="__RefHeading___hypertext_transfer_protocol_http_request_1"/><text:bookmark-end text:name="hypertext_transfer_protocol_http_request"/></text:h>
      <text:p text:style-name="Text_20_body"><text:a xlink:type="simple" xlink:href="https://www.omgwiki.org/dido/doku.php?id=dido:public:ra:xapend:xapend.a_glossary" text:style-name="Internet_20_link" text:visited-style-name="Visited_20_Internet_20_Link"> Return to Glossary </text:a></text:p>
      <text:p text:style-name="Text_20_body"><text:span text:style-name="Strong_20_Emphasis">Hypertext transfer protocol (HTTP) Request</text:span> is the message that is sent by a client to a server or service over <text:a xlink:type="simple" xlink:href="https://www.omgwiki.org/dido/doku.php?id=dido:public:ra:xapend:xapend.a_glossary:h:http" text:style-name="Internet_20_link" text:visited-style-name="Visited_20_Internet_20_Link">Hypertext Transfer Protocol (HTTP)</text:a>. When these requests are being sent, clients can use various methods.</text:p>
      <text:p text:style-name="Text_20_body">Source: <text:a xlink:type="simple" xlink:href="https://rapidapi.com/blog/api-glossary/http-request-methods" text:style-name="Internet_20_link" text:visited-style-name="Visited_20_Internet_20_Link">https://rapidapi.com/blog/api-glossary/http-request-methods</text:a></text:p>
      <text:p text:style-name="Text_20_body">
<draw:frame draw:style-name="mediacenter" draw:name="0" text:anchor-type="paragraph" draw:z-index="0" svg:width="7.9375cm" svg:height="4.7037037037037cm"><draw:image xlink:href="Pictures/9a485c995255f4fb36a8cc0ebfe647b9.png" xlink:type="simple" xlink:show="embed" xlink:actuate="onLoad"/></draw:frame>
</text:p>
      <text:p text:style-name="Text_20_body">HTTP Request
</text:p>
      <text:p text:style-name="Text_20_body">An HTTP Request has five major parts −</text:p>
      <text:p text:style-name="Text_20_body"><text:span text:style-name="Strong_20_Emphasis">Verb</text:span> − Indicates the HTTP methods such as GET, POST, DELETE, PUT, etc.<text:span text:style-name="Strong_20_Emphasis">URI</text:span> − Uniform Resource Identifier (URI) to identify the resource on the server.<text:span text:style-name="Strong_20_Emphasis">HTTP Version</text:span> − Indicates the HTTP version. For example, HTTP v1.1.<text:span text:style-name="Strong_20_Emphasis">Request Header</text:span> − Contains metadata for the HTTP Request message as key-value pairs. For example, client (or browser) type, format supported by the client, format of the message body, cache settings, etc.<text:span text:style-name="Strong_20_Emphasis">Request Body</text:span> − Message content or Resource representation (usually XML or JSON)Source: <text:a xlink:type="simple" xlink:href="https://www.tutorialspoint.com/restful/restful_messages.htm" text:style-name="Internet_20_link" text:visited-style-name="Visited_20_Internet_20_Link">https://www.tutorialspoint.com/restful/restful_messages.ht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h:http_request</dc:title>
  </office:meta>
</office:document-meta>
</file>