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5fa8c02bcaadb38296ed3d2a532f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ttp_response"/><text:bookmark-start text:name="__RefHeading___hypertext_transfer_protocol_http_response_1"/><text:bookmark-start text:name="hypertext_transfer_protocol_http_response"/>Hypertext transfer protocol (HTTP)  Response<text:bookmark-end text:name="__RefHeading___hypertext_transfer_protocol_http_response_1"/><text:bookmark-end text:name="hypertext_transfer_protocol_http_respons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TTP Response</text:span> occurs on <text:a xlink:type="simple" xlink:href="https://www.omgwiki.org/dido/doku.php?id=dido:public:ra:xapend:xapend.a_glossary:h:http" text:style-name="Internet_20_link" text:visited-style-name="Visited_20_Internet_20_Link">Hypertext Transfer Protocol (HTTP)</text:a> after receiving and interpreting a <text:a xlink:type="simple" xlink:href="https://www.omgwiki.org/dido/doku.php?id=dido:public:ra:xapend:xapend.a_glossary:h:http_request" text:style-name="Internet_20_link" text:visited-style-name="Visited_20_Internet_20_Link">Hypertext transfer protocol (HTTP) Request</text:a> message, a <text:a xlink:type="simple" xlink:href="https://www.omgwiki.org/dido/doku.php?id=dido:public:ra:xapend:xapend.a_glossary:s:server" text:style-name="Internet_20_link" text:visited-style-name="Visited_20_Internet_20_Link">Server</text:a> or Service responds with a response.</text:p>
      <text:p text:style-name="Text_20_body">Source: <text:a xlink:type="simple" xlink:href="https://www.tutorialspoint.com/http/http_responses.htm" text:style-name="Internet_20_link" text:visited-style-name="Visited_20_Internet_20_Link">https://www.tutorialspoint.com/http/http_responses.htm</text:a></text:p>
      <text:p text:style-name="Text_20_body">
<draw:frame draw:style-name="mediacenter" draw:name="0" text:anchor-type="paragraph" draw:z-index="0" svg:width="7.9375cm" svg:height="5.2264524647887cm"><draw:image xlink:href="Pictures/065fa8c02bcaadb38296ed3d2a532f73.png" xlink:type="simple" xlink:show="embed" xlink:actuate="onLoad"/></draw:frame>
</text:p>
      <text:p text:style-name="Text_20_body">The HTTP Response
</text:p>
      <text:p text:style-name="Text_20_body">An HTTP Response has four major parts −</text:p>
      <text:p text:style-name="Text_20_body"><text:span text:style-name="Strong_20_Emphasis">Status/Response Code</text:span> − Indicates the Server status for the requested resource. For example, 404 means resource not found and 200 means response is ok.<text:span text:style-name="Strong_20_Emphasis">HTTP Version</text:span> − Indicates the HTTP version. For example HTTP v1.1.<text:span text:style-name="Strong_20_Emphasis">Response Header</text:span> − Contains <text:a xlink:type="simple" xlink:href="https://www.omgwiki.org/dido/doku.php?id=dido:public:ra:xapend:xapend.a_glossary:m:metadata" text:style-name="Internet_20_link" text:visited-style-name="Visited_20_Internet_20_Link">metadata</text:a> for the HTTP Response message as <text:a xlink:type="simple" xlink:href="https://www.omgwiki.org/dido/doku.php?id=dido:public:ra:xapend:xapend.a_glossary:k:key" text:style-name="Internet_20_link" text:visited-style-name="Visited_20_Internet_20_Link">key</text:a> value pairs. For example, content length, content type, response date, server type, etc.<text:span text:style-name="Strong_20_Emphasis">Response Body</text:span> − Response message content or Resource representation.Source: <text:a xlink:type="simple" xlink:href="https://www.tutorialspoint.com/restful/restful_messages.htm" text:style-name="Internet_20_link" text:visited-style-name="Visited_20_Internet_20_Link">https://www.tutorialspoint.com/restful/restful_messages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ttp_response</dc:title>
  </office:meta>
</office:document-meta>
</file>