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i:idl"/><text:bookmark-start text:name="__RefHeading___interface_definition_language_1"/><text:bookmark-start text:name="interface_definition_language"/>Interface Definition Language<text:bookmark-end text:name="__RefHeading___interface_definition_language_1"/><text:bookmark-end text:name="interface_definition_language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Interface Definition Language</text:span> specifies the syntax used to define the data types and interfaces. It is normally used in connection with other specifications that further define how these types/interfaces are utilized in specific contexts and platforms. </text:p>
      <text:p text:style-name="Text_20_body">Source: <text:a xlink:type="simple" xlink:href="https://www.omgwiki.org/dido/doku.php?id=dido:public:ra:xapend:xapend.b_stds:tech:omg:idl" text:style-name="Internet_20_link" text:visited-style-name="Visited_20_Internet_20_Link">OMG: Interface Definition Language (IDL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i:idl</dc:title>
  </office:meta>
</office:document-meta>
</file>