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j:jit"/><text:bookmark-start text:name="__RefHeading___just-in-time_jit_1"/><text:bookmark-start text:name="just-in-time_jit"/>Just-In-Time (JIT)<text:bookmark-end text:name="__RefHeading___just-in-time_jit_1"/><text:bookmark-end text:name="just-in-time_jit"/></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Just-In-Time (JIT)</text:span> compiler is a an essential part of the JRE i.e. Java Runtime Environment, that is responsible for performance optimization of java based applications at run time. Compiler is one of the key aspects in deciding performance of an application for both parties i.e. the end user and the application developer.</text:p>
      <text:p text:style-name="Text_20_body">Source: <text:a xlink:type="simple" xlink:href="https://www.ibm.com/support/knowledgecenter/SSB23S_1.1.0.2019/com.ibm.java.vm.80.doc/docs/jit_overview.html" text:style-name="Internet_20_link" text:visited-style-name="Visited_20_Internet_20_Link"> Just-In-Time (J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j:jit</dc:title>
  </office:meta>
</office:document-meta>
</file>