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k:kyc"/><text:bookmark-start text:name="__RefHeading___know_your_customer_kyc_1"/><text:bookmark-start text:name="know_your_customer_kyc"/>Know Your Customer (KYC)<text:bookmark-end text:name="__RefHeading___know_your_customer_kyc_1"/><text:bookmark-end text:name="know_your_customer_kyc"/></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Know Your Client or Know Your Customer (KYC)</text:span> is a standard in the investment industry that ensures investment advisors know detailed information about their clients' risk tolerance, investment knowledge, and financial position. KYC protects both clients and investment advisors. Clients are protected by having their investment advisor know what investments best suit their personal situations. Investment advisors are protected by knowing what they can and cannot include in their client's portfolio. KYC compliance typically involves requirements and policies such as risk management, customer acceptance policies, and transaction monitoring.
Source: <text:a xlink:type="simple" xlink:href="https://www.investopedia.com/terms/k/knowyourclient.asp" text:style-name="Internet_20_link" text:visited-style-name="Visited_20_Internet_20_Link"> Know Your Customer (KYC)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k:kyc</dc:title>
  </office:meta>
</office:document-meta>
</file>