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earnability"/><text:bookmark-start text:name="__RefHeading___learnability_1"/><text:bookmark-start text:name="learnability"/>Learnability<text:bookmark-end text:name="__RefHeading___learnability_1"/><text:bookmark-end text:name="learn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Learnability</text:span> is degree to which a product or system can be used by specified users to achieve specified goals of learning to use the product or system with effectiveness, efficiency, freedom from risk and satisfaction in a specified context of use.</text:p>
      <text:p text:style-name="Text_20_body">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earnability</dc:title>
  </office:meta>
</office:document-meta>
</file>