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modification"/><text:bookmark-start text:name="__RefHeading___license_modification_1"/><text:bookmark-start text:name="license_modification"/>License Modification<text:bookmark-end text:name="__RefHeading___license_modification_1"/><text:bookmark-end text:name="license_modification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License Modification</text:span> is modification of the code by a licensee.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Modific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modification</dc:title>
  </office:meta>
</office:document-meta>
</file>