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m:micropayment_channel"/><text:bookmark-start text:name="__RefHeading___micropayment_channel_1"/><text:bookmark-start text:name="micropayment_channel"/>Micropayment Channel<text:bookmark-end text:name="__RefHeading___micropayment_channel_1"/><text:bookmark-end text:name="micropayment_channel"/></text:h>
      <text:p text:style-name="Text_20_body"><text:a xlink:type="simple" xlink:href="https://www.omgwiki.org/dido/doku.php?id=dido:public:11_glossary" text:style-name="Internet_20_link" text:visited-style-name="Visited_20_Internet_20_Link"> Return to Glossary </text:a></text:p>
      <text:p text:style-name="Text_20_body">See <text:span text:style-name="Strong_20_Emphasis"><text:a xlink:type="simple" xlink:href="https://www.omgwiki.org/dido/doku.php?id=dido:public:glossary:p:payment_channel" text:style-name="Internet_20_link" text:visited-style-name="Visited_20_Internet_20_Link">payment_channel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icropayment_channel</dc:title>
  </office:meta>
</office:document-meta>
</file>