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money_laundering"/><text:bookmark-start text:name="__RefHeading___money_laundering_1"/><text:bookmark-start text:name="money_laundering"/>Money Laundering<text:bookmark-end text:name="__RefHeading___money_laundering_1"/><text:bookmark-end text:name="money_launderin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oney Laundering</text:span> is the illegal process of making large amounts of money generated by a criminal activity, such as drug trafficking or terrorist funding, appear to have come from a legitimate source. The money from the criminal activity is considered dirty, and the process “launders” it to make it look clean.</text:p>
      <text:p text:style-name="Text_20_body">Money laundering is a serious financial crime that is employed by white-collar and street-level criminals alike. Most financial companies have <text:a xlink:type="simple" xlink:href="https://www.omgwiki.org/dido/doku.php?id=dido:public:ra:xapend:xapend.a_glossary:a:aml" text:style-name="Internet_20_link" text:visited-style-name="Visited_20_Internet_20_Link">Anti Money Laundering (AML)</text:a> policies in place to detect and prevent this activity.</text:p>
      <text:p text:style-name="Text_20_body">Source: <text:a xlink:type="simple" xlink:href="https://www.investopedia.com/terms/m/moneylaundering.asp" text:style-name="Internet_20_link" text:visited-style-name="Visited_20_Internet_20_Link">https://www.investopedia.com/terms/m/moneylaundering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oney_laundering</dc:title>
  </office:meta>
</office:document-meta>
</file>