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ou"/><text:bookmark-start text:name="__RefHeading___memorandum_of_understanding_mou_1"/><text:bookmark-start text:name="memorandum_of_understanding_mou"/>Memorandum Of Understanding (MOU)<text:bookmark-end text:name="__RefHeading___memorandum_of_understanding_mou_1"/><text:bookmark-end text:name="memorandum_of_understanding_mou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emorandum Of Understanding (MOU)</text:span> is a legal document describing a bilateral agreement between parties.  It expresses a convergence of will between the parties, indicating an intended common line of action, rather than a legal commitment.  It is a more formal alternative to a gentlemen’s agreement, but generally lacks the bind power of a contract.</text:p>
      <text:p text:style-name="Text_20_body">See Also MOA</text:p>
      <text:p text:style-name="Text_20_body">Source: <text:a xlink:type="simple" xlink:href="https://www.linkedin.com/pulse/difference-between-mou-moa-deep-chand/" text:style-name="Internet_20_link" text:visited-style-name="Visited_20_Internet_20_Link">https://www.linkedin.com/pulse/difference-between-mou-moa-deep-chan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ou</dc:title>
  </office:meta>
</office:document-meta>
</file>