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.59cm" fo:page-height="27.94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dido:public:ra:xapend:xapend.a_glossary:m:mttf"/><text:bookmark-start text:name="__RefHeading___mean_time_to_failure_mttf_1"/><text:bookmark-start text:name="mean_time_to_failure_mttf"/>Mean Time To Failure (MTTF)<text:bookmark-end text:name="__RefHeading___mean_time_to_failure_mttf_1"/><text:bookmark-end text:name="mean_time_to_failure_mttf"/></text:h>
      <text:p text:style-name="Text_20_body"><text:a xlink:type="simple" xlink:href="https://www.omgwiki.org/dido/doku.php?id=dido:public:ra:xapend:xapend.a_glossary:start" text:style-name="Internet_20_link" text:visited-style-name="Visited_20_Internet_20_Link"> Return to Glossary </text:a></text:p>
      <text:p text:style-name="Text_20_body"><text:span text:style-name="Strong_20_Emphasis">Mean Time To Failure (MTTF)</text:span> is the length of time a device or other product is expected to last in operation. MTTF is one of many ways to evaluate the reliability of pieces of hardware or other technology. </text:p>
      <text:p text:style-name="Text_20_body">Source: <text:a xlink:type="simple" xlink:href="https://en.wikipedia.org/wiki/Mean_time_between_failures" text:style-name="Internet_20_link" text:visited-style-name="Visited_20_Internet_20_Link"> Mean Time To Failure (MTTF) 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.59cm" fo:page-height="27.94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8-04-22a "Greebo"</meta:generator>
    <meta:initial-creator>Generated</meta:initial-creator>
    <meta:creation-date>1969-12-31T19::00:00</meta:creation-date>
    <dc:creator>Generated</dc:creator>
    <dc:date>1969-12-31T19::00:00</dc:date>
    <dc:language>en-US</dc:language>
    <meta:editing-cycles>1</meta:editing-cycles>
    <meta:editing-duration>PT0S</meta:editing-duration>
    <dc:title>dido:public:ra:xapend:xapend.a_glossary:m:mttf</dc:title>
  </office:meta>
</office:document-meta>
</file>