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ulti-signature"/><text:bookmark-start text:name="__RefHeading___multi-signature_multisig_1"/><text:bookmark-start text:name="multi-signature_multisig"/>Multi-Signature (multisig)<text:bookmark-end text:name="__RefHeading___multi-signature_multisig_1"/><text:bookmark-end text:name="multi-signature_multisig"/></text:h>
      <text:p text:style-name="Text_20_body"><text:a xlink:type="simple" xlink:href="https://www.omgwiki.org/dido/doku.php?id=dido:public:xapend.glossary" text:style-name="Internet_20_link" text:visited-style-name="Visited_20_Internet_20_Link"> Return to Glossary </text:a></text:p>
      <text:p text:style-name="Text_20_body"><text:span text:style-name="Strong_20_Emphasis">Multi-Signature (multisig)</text:span> isis a wallet configuration that requires at least two keys to authorize a transaction. Commonly used by cryptocurrency exchanges to ensure funds can’t be moved by a rogue employee, multisig also has applications for end-users. If you’re seeking to enhance the security of your noncustodial bitcoin wallet, multi-signature might be the answer.</text:p>
      <text:p text:style-name="Text_20_body">Source: <text:a xlink:type="simple" xlink:href="https://news.bitcoin.com/how-to-use-multisig-to-keep-your-coins-ultra-safe/" text:style-name="Internet_20_link" text:visited-style-name="Visited_20_Internet_20_Link"> How to Use Multisig to Keep Your Coins Ultra-Safe
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ulti-signature</dc:title>
  </office:meta>
</office:document-meta>
</file>