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q:start"/><text:bookmark-start text:name="__RefHeading___glossary_q_terms_1"/><text:bookmark-start text:name="glossary_q_terms"/>Glossary Q Terms<text:bookmark-end text:name="__RefHeading___glossary_q_terms_1"/><text:bookmark-end text:name="glossary_q_terms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Note:</text:span> You can add new terms beginning with 'Q' <text:span text:style-name="Strong_20_Emphasis"><text:span text:style-name="underline"><text:a xlink:type="simple" xlink:href="#__RefHeading___add_a_new_term_3" text:style-name="Local_20_link" text:visited-style-name="Visited_20_Local_20_Link"> here</text:a></text:span></text:span></text:p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p text:style-name="Text_20_body"><text:a xlink:type="simple" xlink:href="#dido:public:ra:xapend:xapend.a_glossary:q:start" text:style-name="Local_20_link" text:visited-style-name="Visited_20_Local_20_Link"> Return to Top</text:a>
</text:p>
      <text:list text:style-name="List_20_1" text:continue-numbering="false">
        <text:list-item>
          <text:p text:style-name="List_20_1_Content_First"><text:a xlink:type="simple" xlink:href="https://www.omgwiki.org/dido/doku.php?id=dido:public:ra:xapend:xapend.a_glossary:q:qos" text:style-name="Internet_20_link" text:visited-style-name="Visited_20_Internet_20_Link">Quality of Service (QoS) Policies</text:a></text:p>
        </text:list-item>
        <text:list-item>
          <text:p text:style-name="List_20_1_Content"><text:a xlink:type="simple" xlink:href="https://www.omgwiki.org/dido/doku.php?id=dido:public:ra:xapend:xapend.a_glossary:q:quantum_computing" text:style-name="Internet_20_link" text:visited-style-name="Visited_20_Internet_20_Link">Quantum Computing</text:a></text:p>
        </text:list-item>
        <text:list-item>
          <text:p text:style-name="List_20_1_Content_Last"><text:a xlink:type="simple" xlink:href="https://www.omgwiki.org/dido/doku.php?id=dido:public:ra:xapend:xapend.a_glossary:q:qr_code" text:style-name="Internet_20_link" text:visited-style-name="Visited_20_Internet_20_Link">Quick Response Code (QR Code)</text:a></text:p>
        </text:list-item>
      </text:list>
      <text:line-break/>
      <text:h text:style-name="Heading_20_2" text:outline-level="2"><text:bookmark-start text:name="__RefHeading___add_a_new_term_3"/><text:bookmark-start text:name="add_a_new_term"/>Add a new term<text:bookmark-end text:name="__RefHeading___add_a_new_term_3"/><text:bookmark-end text:name="add_a_new_term"/></text:h>
      <text:p text:style-name="Text_20_body"><text:a xlink:type="simple" xlink:href="#dido:public:ra:xapend:xapend.a_glossary:q:start" text:style-name="Local_20_link" text:visited-style-name="Visited_20_Local_20_Link"> Return to Top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rting with 'Q' <text:span text:style-name="Strong_20_Emphasis">Word or Expression</text:span> -&gt;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q:start</dc:title>
  </office:meta>
</office:document-meta>
</file>