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r:rbi"/><text:bookmark-start text:name="__RefHeading___reserve_bank_of_india_rbi_1"/><text:bookmark-start text:name="reserve_bank_of_india_rbi"/>Reserve Bank of India (RBI)<text:bookmark-end text:name="__RefHeading___reserve_bank_of_india_rbi_1"/><text:bookmark-end text:name="reserve_bank_of_india_rbi"/></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Reserve Bank of India (RBI)</text:span> is the central bank of India, whose primary function is to manage and govern the financial system of the country. It is a statutory body established in the year 1935 under the Reserve Bank of India Act, 1934. The central bank regulates the issue and supply of the Indian rupee. It also looks after the central government’s money. The central bank plays the role of the bankers’ bank and regulates the banking sector. It also plays an important role in India’s development story by supporting the government in its developmental projects and policies.</text:p>
      <text:p text:style-name="Text_20_body">Source: <text:a xlink:type="simple" xlink:href="https://www.business-standard.com/about/what-is-reserve-bank-of-india" text:style-name="Internet_20_link" text:visited-style-name="Visited_20_Internet_20_Link">https://www.business-standard.com/about/what-is-reserve-bank-of-indi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bi</dc:title>
  </office:meta>
</office:document-meta>
</file>