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00cb68ce6935080846c879b97fc6bb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est"/><text:bookmark-start text:name="__RefHeading___representational_state_transfer_rest_1"/><text:bookmark-start text:name="representational_state_transfer_rest"/>Representational State Transfer (REST)<text:bookmark-end text:name="__RefHeading___representational_state_transfer_rest_1"/><text:bookmark-end text:name="representational_state_transfer_res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Representational State Transfer (REST)</text:span> is a <text:a xlink:type="simple" xlink:href="https://www.omgwiki.org/dido/doku.php?id=dido:public:ra:xapend:xapend.a_glossary:d:distsystem" text:style-name="Internet_20_link" text:visited-style-name="Visited_20_Internet_20_Link">distributed system</text:a> framework that uses Web protocols and technologies. The REST architecture involves <text:a xlink:type="simple" xlink:href="https://www.omgwiki.org/dido/doku.php?id=dido:public:ra:xapend:xapend.a_glossary:c:client" text:style-name="Internet_20_link" text:visited-style-name="Visited_20_Internet_20_Link">client</text:a> and <text:a xlink:type="simple" xlink:href="https://www.omgwiki.org/dido/doku.php?id=dido:public:ra:xapend:xapend.a_glossary:s:server" text:style-name="Internet_20_link" text:visited-style-name="Visited_20_Internet_20_Link">server</text:a> interactions built around the transfer of resources. The Web is the largest REST implementation. Systems that conform to REST principles are referred to as <text:a xlink:type="simple" xlink:href="https://www.omgwiki.org/dido/doku.php?id=dido:public:ra:xapend:xapend.a_glossary:r:restful" text:style-name="Internet_20_link" text:visited-style-name="Visited_20_Internet_20_Link"> RESTful</text:a>.</text:p>
      <text:p text:style-name="Text_20_body">
<draw:frame draw:style-name="mediacenter" draw:name="0" text:anchor-type="paragraph" draw:z-index="0" svg:width="13.229166666667cm" svg:height="7.0647905759162cm"><draw:image xlink:href="Pictures/a00cb68ce6935080846c879b97fc6bb9.png" xlink:type="simple" xlink:show="embed" xlink:actuate="onLoad"/></draw:frame>
</text:p>
      <text:p text:style-name="Text_20_body">REST over HTTP
</text:p>
      <text:p text:style-name="Text_20_body">Source: <text:a xlink:type="simple" xlink:href="https://www.techopedia.com/definition/1312/representational-state-transfer-rest" text:style-name="Internet_20_link" text:visited-style-name="Visited_20_Internet_20_Link"> Representational state transfer (REST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est</dc:title>
  </office:meta>
</office:document-meta>
</file>