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r:rfid"/><text:bookmark-start text:name="__RefHeading___radio_frequency_identification_rfid_1"/><text:bookmark-start text:name="radio_frequency_identification_rfid"/>Radio Frequency Identification (RFID)<text:bookmark-end text:name="__RefHeading___radio_frequency_identification_rfid_1"/><text:bookmark-end text:name="radio_frequency_identification_rfid"/></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Radio Frequency Identification (RFID)</text:span> refers to technologies that use wireless communication between an object (or tag) and interrogating device (or reader) to automatically track and identify such objects. The tag transmission range is limited to several meters from the reader. A clear line of sight between the reader and tag is not necessarily required.</text:p>
      <text:p text:style-name="Text_20_body">Several industry groups, including the International Standards Organization (ISO) and International Electrotechnical Commission (IEC), regulate and define RFID interoperability standards.
Source: <text:a xlink:type="simple" xlink:href="https://www.techopedia.com/definition/3643/radio-frequency-identification-rfid" text:style-name="Internet_20_link" text:visited-style-name="Visited_20_Internet_20_Link">https://www.techopedia.com/definition/3643/radio-frequency-identification-rfi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fid</dc:title>
  </office:meta>
</office:document-meta>
</file>