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s:snapshot"/><text:bookmark-start text:name="__RefHeading___snapshot_1"/><text:bookmark-start text:name="snapshot"/>Snapshot<text:bookmark-end text:name="__RefHeading___snapshot_1"/><text:bookmark-end text:name="snapshot"/></text:h>
      <text:p text:style-name="Text_20_body"><text:a xlink:type="simple" xlink:href="https://www.omgwiki.org/dido/doku.php?id=dido:public:ra:xapend.glossary" text:style-name="Internet_20_link" text:visited-style-name="Visited_20_Internet_20_Link"> Return to Glossary </text:a></text:p>
      <text:p text:style-name="Text_20_body"><text:span text:style-name="Strong_20_Emphasis">Snapshot</text:span> is done to prevent the Tangle (DAG) from expanding too much in size. Snapshotting saves all the balances, while removing the history and data of all the transactions to start fresh. These addresses with balances act like a new genesis address, but no previous history or data will be attached.</text:p>
      <text:p text:style-name="Text_20_body">Source: <text:a xlink:type="simple" xlink:href="https://steemit.com/technology/@steemhoops99/iota-snapshot-what-is-it" text:style-name="Internet_20_link" text:visited-style-name="Visited_20_Internet_20_Link"> Snapshot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s:snapshot</dc:title>
  </office:meta>
</office:document-meta>
</file>