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wassurance"/><text:bookmark-start text:name="__RefHeading___software_assurance_swa_1"/><text:bookmark-start text:name="software_assurance_swa"/>Software Assurance (SwA)<text:bookmark-end text:name="__RefHeading___software_assurance_swa_1"/><text:bookmark-end text:name="software_assurance_swa"/></text:h>
      <text:p text:style-name="Text_20_body"><text:a xlink:type="simple" xlink:href="https://www.omgwiki.org/dido/doku.php?id=dido:public:xapend.glossary" text:style-name="Internet_20_link" text:visited-style-name="Visited_20_Internet_20_Link"> Return to Glossary </text:a></text:p>
      <text:p text:style-name="Text_20_body"><text:span text:style-name="Strong_20_Emphasis">Safety Assurance (SfA)</text:span> is providing confidence that acceptable risk for the safety of personnel, equipment, facilities, and the public during and from the performance of operations is being achieved. – FAA/NASA</text:p>
      <text:p text:style-name="Text_20_body">Source: <text:a xlink:type="simple" xlink:href="https://rmf.org/wp-content/uploads/2017/10/CNSSI-4009.pdf" text:style-name="Internet_20_link" text:visited-style-name="Visited_20_Internet_20_Link"> Committee on National Security Systems, CNS 4009 Glossa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wassurance</dc:title>
  </office:meta>
</office:document-meta>
</file>