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axonomy"/><text:bookmark-start text:name="__RefHeading___taxonomy_1"/><text:bookmark-start text:name="taxonomy"/>Taxonomy<text:bookmark-end text:name="__RefHeading___taxonomy_1"/><text:bookmark-end text:name="taxonomy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Taxonomy</text:span> formalizes the hierarchical relationships among concepts and specifies the term to be used to refer to each; it prescribes structure and terminology.</text:p>
      <text:p text:style-name="Text_20_body">A taxonomy is a form of classification schemeTaxonomies are semanticA taxonomy is a kind of knowledge map
Sources:</text:p>
      <text:a xlink:type="simple" xlink:href="http://www.greenchameleon.com/gc/blog_detail/defining_taxonomy/" text:style-name="Internet_20_link" text:visited-style-name="Visited_20_Internet_20_Link"> Patrick Lambe Defining Taxonomy</text:a>
      <text:p text:style-name="Text_20_body"> and <text:a xlink:type="simple" xlink:href="https://www.webopedia.com/TERM/T/taxonomy.html" text:style-name="Internet_20_link" text:visited-style-name="Visited_20_Internet_20_Link"> Taxonom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axonomy</dc:title>
  </office:meta>
</office:document-meta>
</file>