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6a854f9f2a9e6adac9ac3fac142d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t:tcp_concept_model"/><text:bookmark-start text:name="__RefHeading___tcp_ip_conceptual_model_1"/><text:bookmark-start text:name="tcp_ip_conceptual_model"/>TCP/IP Conceptual Model<text:bookmark-end text:name="__RefHeading___tcp_ip_conceptual_model_1"/><text:bookmark-end text:name="tcp_ip_conceptual_model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<text:a xlink:type="simple" xlink:href="https://www.omgwiki.org/dido/doku.php?id=dido:public:ra:xapend:xapend.a_glossary:t:tcp" text:style-name="Internet_20_link" text:visited-style-name="Visited_20_Internet_20_Link">Transmission Control Protocol (TCP)</text:a> / <text:a xlink:type="simple" xlink:href="https://www.omgwiki.org/dido/doku.php?id=dido:public:ra:xapend:xapend.a_glossary:i:ip" text:style-name="Internet_20_link" text:visited-style-name="Visited_20_Internet_20_Link">Internet Protocol (IP)</text:a></text:span> helps determine how a specific <text:a xlink:type="simple" xlink:href="https://www.omgwiki.org/dido/doku.php?id=dido:public:ra:xapend:xapend.a_glossary:e:endpoint" text:style-name="Internet_20_link" text:visited-style-name="Visited_20_Internet_20_Link">Endpoint</text:a> should be connected to the <text:a xlink:type="simple" xlink:href="https://www.omgwiki.org/dido/doku.php?id=dido:public:ra:xapend:xapend.a_glossary:i:internet" text:style-name="Internet_20_link" text:visited-style-name="Visited_20_Internet_20_Link">Internet</text:a> and how to transmit data between Endpoints. It helps create a virtual network when multiple networks are connected together.</text:p>
      <text:p text:style-name="Text_20_body">It is specifically designed as a model to offer highly reliable and end-to-end byte stream over an unreliable internet.</text:p>
      <text:p text:style-name="Text_20_body">
<draw:frame draw:style-name="mediacenter" draw:name="0" text:anchor-type="paragraph" draw:z-index="0" svg:width="13.229166666667cm" svg:height="12.59800413486cm"><draw:image xlink:href="Pictures/f36a854f9f2a9e6adac9ac3fac142d58.png" xlink:type="simple" xlink:show="embed" xlink:actuate="onLoad"/></draw:frame>
</text:p>
      <text:p text:style-name="Text_20_body">The four layers of the TCP/IP Conceptual Model
</text:p>
      <text:p text:style-name="Text_20_body">Source: <text:a xlink:type="simple" xlink:href="https://www.guru99.com/difference-tcp-ip-vs-osi-model.html#2" text:style-name="Internet_20_link" text:visited-style-name="Visited_20_Internet_20_Link">https://www.guru99.com/difference-tcp-ip-vs-osi-model.html#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cp_concept_model</dc:title>
  </office:meta>
</office:document-meta>
</file>