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uerror_protection"/><text:bookmark-start text:name="__RefHeading___user_error_protection_1"/><text:bookmark-start text:name="user_error_protection"/>User Error Protection<text:bookmark-end text:name="__RefHeading___user_error_protection_1"/><text:bookmark-end text:name="user_error_protecti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User Error Protection</text:span> is degree to which a system protects users against making errors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error_protection</dc:title>
  </office:meta>
</office:document-meta>
</file>