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ml"/><text:bookmark-start text:name="__RefHeading___unified_modeling_language_uml_1"/><text:bookmark-start text:name="unified_modeling_language_uml"/>Unified Modeling Language (UML)<text:bookmark-end text:name="__RefHeading___unified_modeling_language_uml_1"/><text:bookmark-end text:name="unified_modeling_language_uml"/></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Unified Modeling Language (UML)</text:span> is the OMG standard language for Analysis and Design of applications, specifying the structure and behavior of systems. UML is defined as an underlying abstract syntax and an overlying graphical concrete representation. </text:p>
      <text:p text:style-name="Text_20_body">Source: <text:a xlink:type="simple" xlink:href="https://www.omg.org/gettingstarted/terms_and_acronyms.htm" text:style-name="Internet_20_link" text:visited-style-name="Visited_20_Internet_20_Link"> Unified Modeling Language (UM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ml</dc:title>
  </office:meta>
</office:document-meta>
</file>