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npermissioned_ledgers"/><text:bookmark-start text:name="__RefHeading___unpermissioned_ledgers_1"/><text:bookmark-start text:name="unpermissioned_ledgers"/>Unpermissioned Ledgers<text:bookmark-end text:name="__RefHeading___unpermissioned_ledgers_1"/><text:bookmark-end text:name="unpermissioned_ledgers"/></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Unpermissioned Ledgers</text:span> such as <text:a xlink:type="simple" xlink:href="https://www.omgwiki.org/dido/doku.php?id=dido:public:ra:xapend:xapend.a_glossary:b:bitcoin" text:style-name="Internet_20_link" text:visited-style-name="Visited_20_Internet_20_Link">Bitcoin</text:a> have no single owner — indeed, they cannot be owned. The purpose of an unpermissioned ledger is to allow anyone to contribute data to the ledger and for everyone in possession of the ledger to have identical copies.</text:p>
      <text:p text:style-name="Text_20_body">Source: <text:a xlink:type="simple" xlink:href="https://hackernoon.com/blockchain-dictionary-f4d098c9ef89" text:style-name="Internet_20_link" text:visited-style-name="Visited_20_Internet_20_Link">https://hackernoon.com/blockchain-dictionary-f4d098c9ef89</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npermissioned_ledgers</dc:title>
  </office:meta>
</office:document-meta>
</file>