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u:uri"/><text:bookmark-start text:name="__RefHeading___uniform_resource_identifier_uri_1"/><text:bookmark-start text:name="uniform_resource_identifier_uri"/>Uniform Resource Identifier (URI)<text:bookmark-end text:name="__RefHeading___uniform_resource_identifier_uri_1"/><text:bookmark-end text:name="uniform_resource_identifier_uri"/></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Uniform Resource Identifier (URI)</text:span> is a strings of characters used to identify names or resources on the Internet. The URI describes the mechanism used to access resources, the computers on which resources are housed and the names of the resources on each computer.</text:p>
      <text:p text:style-name="Text_20_body">Source: <text:a xlink:type="simple" xlink:href="https://www.techopedia.com/definition/25550/uniform-resource-identifier-uri" text:style-name="Internet_20_link" text:visited-style-name="Visited_20_Internet_20_Link">https://www.techopedia.com/definition/25550/uniform-resource-identifier-ur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ri</dc:title>
  </office:meta>
</office:document-meta>
</file>