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u:usa_patriot_act"/><text:bookmark-start text:name="__RefHeading___uniting_and_strengthening_america_by_providing_appropriate_tools_required_to_intercept_and_obstruct_terrorism_usa_patriot_act_of_2001_1"/><text:bookmark-start text:name="uniting_and_strengthening_america_by_providing_appropriate_tools_required_to_intercept_and_obstruct_terrorism_usa_patriot_act_of_2001"/>Uniting and Strengthening America by Providing Appropriate Tools Required to Intercept and Obstruct Terrorism (USA PATRIOT) Act of 2001<text:bookmark-end text:name="__RefHeading___uniting_and_strengthening_america_by_providing_appropriate_tools_required_to_intercept_and_obstruct_terrorism_usa_patriot_act_of_2001_1"/><text:bookmark-end text:name="uniting_and_strengthening_america_by_providing_appropriate_tools_required_to_intercept_and_obstruct_terrorism_usa_patriot_act_of_2001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Uniting and Strengthening America by Providing Appropriate Tools Required to Intercept and Obstruct Terrorism (USA PATRIOT) Act of 2001</text:span>, also known as the <text:span text:style-name="Strong_20_Emphasis">USA Patriot Act</text:span> or <text:span text:style-name="Strong_20_Emphasis">Patriot Act</text:span>, has a stated goal of dramatically tightening U.S. national security, particularly as it related to foreign terrorism. In general, the act included three main provisions:</text:p>
      <text:p text:style-name="Text_20_body">Expanded surveillance abilities of law enforcement, including by tapping domestic and international phones;Easier interagency communication to allow federal agencies to more effectively use all available resources in counterterrorism efforts; andIncreased penalties for terrorism crimes and an expanded list of activities which would qualify for terrorism charges.Source: <text:a xlink:type="simple" xlink:href="https://en.wikipedia.org/wiki/Patriot_Act#Title_III:_Anti-money-laundering_to_prevent_terrorism" text:style-name="Internet_20_link" text:visited-style-name="Visited_20_Internet_20_Link">https://en.wikipedia.org/wiki/Patriot_Act#Title_III:_Anti-money-laundering_to_prevent_terroris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sa_patriot_act</dc:title>
  </office:meta>
</office:document-meta>
</file>