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u:uscenario"/><text:bookmark-start text:name="__RefHeading___user_scenario_1"/><text:bookmark-start text:name="user_scenario"/>User_scenario<text:bookmark-end text:name="__RefHeading___user_scenario_1"/><text:bookmark-end text:name="user_scenario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User_scenario</text:span> is ...</text:p>
      <text:p text:style-name="Text_20_body">Source: <text:a xlink:type="simple" xlink:href="https://www.omgwiki.org/dido/doku.php?id=dido:public:ra:xapend:xapend.a_glossary:u:uri" text:style-name="Internet_20_link" text:visited-style-name="Visited_20_Internet_20_Link">Uniform Resource Identifier (URI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u:uscenario</dc:title>
  </office:meta>
</office:document-meta>
</file>