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z:zero-trust"/><text:bookmark-start text:name="__RefHeading___zero_trust_zt_1"/><text:bookmark-start text:name="zero_trust_zt"/>Zero Trust (ZT)<text:bookmark-end text:name="__RefHeading___zero_trust_zt_1"/><text:bookmark-end text:name="zero_trust_z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Zero Trust (ZT)</text:span> also <text:span text:style-name="Strong_20_Emphasis">Zero-Trust</text:span>, provides a collection of concepts and ideas designed to minimize
uncertainty in enforcing accurate, least privilege per-request access decisions in
information systems and services in the face of a network viewed as compromised.</text:p>
      <text:p text:style-name="Text_20_body">Source: <text:a xlink:type="simple" xlink:href="https://www.omgwiki.org/dido/doku.php?id=dido:public:ra:xapend:xapend.b_stds:tech:nist:zta" text:style-name="Internet_20_link" text:visited-style-name="Visited_20_Internet_20_Link">NIST: SP 800-207: Zero Trust Architecture (ZTA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z:zero-trust</dc:title>
  </office:meta>
</office:document-meta>
</file>