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amazon:start"/><text:bookmark-start text:name="__RefHeading___amazon_1"/><text:bookmark-start text:name="amazon"/>Amazon<text:bookmark-end text:name="__RefHeading___amazon_1"/><text:bookmark-end text:name="amazon"/></text:h>
      <text:p text:style-name="Text_20_body"><text:a xlink:type="simple" xlink:href="https://www.omgwiki.org/dido/doku.php?id=dido:public:ra:xapend:xapend.b_stds:defact" text:style-name="Internet_20_link" text:visited-style-name="Visited_20_Internet_20_Link"> return to the de facto Standards area</text:a></text:p>
      <text:p text:style-name="Text_20_body">Amazon is a huge company with an extensive portfolio of de facto standards. Many of them merit little or no interest within the DIDO world; however, Amazon Web Services (AWS) has a lot of functionality deserving consideration by DIDO Communities of Interest (CoI)</text:p>
      <text:p text:style-name="Text_20_body"><text:span text:style-name="Emphasis">Amazon Web Services (AWS) is a subsidiary of Amazon that provides on-demand cloud computing platforms and APIs to individuals, companies, and governments, on a metered pay-as-you-go basis. In aggregate, these cloud computing web services provide a set of primitive abstract technical infrastructure and distributed computing building blocks and tools. One of these services is Amazon <text:a xlink:type="simple" xlink:href="https://www.omgwiki.org/dido/doku.php?id=dido:public:ra:xapend:xapend.a_glossary:e:ec2" text:style-name="Internet_20_link" text:visited-style-name="Visited_20_Internet_20_Link">Elastic Compute Cloud (EC2)</text:a>, which allows users to have at their disposal a virtual cluster of computers, available all the time, through the Internet. AWS's version of virtual computers emulate most of the attributes of a real computer, including hardware <text:a xlink:type="simple" xlink:href="https://www.omgwiki.org/dido/doku.php?id=dido:public:ra:xapend:xapend.a_glossary:c:cpu" text:style-name="Internet_20_link" text:visited-style-name="Visited_20_Internet_20_Link">Central Processing Unit (CPU)</text:a> and <text:a xlink:type="simple" xlink:href="https://www.omgwiki.org/dido/doku.php?id=dido:public:ra:xapend:xapend.a_glossary:g:gpu" text:style-name="Internet_20_link" text:visited-style-name="Visited_20_Internet_20_Link">Graphics Processing Unit (GPU)</text:a> for processing; local/RAM memory; hard-disk/SSD storage; a choice of operating systems; networking; and pre-loaded application software such as web servers, databases, and customer relationship management (CRM).<text:a xlink:type="simple" xlink:href="https://en.wikipedia.org/wiki/Amazon_Web_Services" text:style-name="Internet_20_link" text:visited-style-name="Visited_20_Internet_20_Link">https://en.wikipedia.org/wiki/Amazon_Web_Services</text:a> </text:span> <text:line-break/></text:p>
      <text:h text:style-name="Heading_20_3" text:outline-level="3"><text:bookmark-start text:name="__RefHeading___de_facto_standards_2"/><text:bookmark-start text:name="de_facto_standards"/>de facto Standards<text:bookmark-end text:name="__RefHeading___de_facto_standards_2"/><text:bookmark-end text:name="de_facto_standards"/></text:h>
      <text:p text:style-name="Text_20_body">None at this time</text:p>
      <text:h text:style-name="Heading_20_3" text:outline-level="3"><text:bookmark-start text:name="__RefHeading___guides_3"/><text:bookmark-start text:name="guides"/>Guides<text:bookmark-end text:name="__RefHeading___guides_3"/><text:bookmark-end text:name="guides"/></text:h>
      <text:p text:style-name="Text_20_body">The best place to start depends on your level of expertise with <text:a xlink:type="simple" xlink:href="https://www.omgwiki.org/dido/doku.php?id=dido:public:ra:xapend:xapend.a_glossary:b:blkchn" text:style-name="Internet_20_link" text:visited-style-name="Visited_20_Internet_20_Link">blkchn</text:a> and AWS — particularly the services related to AWS Blockchain Templates. <text:a xlink:type="simple" xlink:href="https://docs.aws.amazon.com/blockchain-templates/latest/developerguide/what-are-blockchain-templates.html" text:style-name="Internet_20_link" text:visited-style-name="Visited_20_Internet_20_Link">https://docs.aws.amazon.com/blockchain-templates/latest/developerguide/what-are-blockchain-templates.html</text:a></text:p>
      <text:h text:style-name="Heading_20_4" text:outline-level="4"><text:bookmark-start text:name="__RefHeading___proficient_with_aws_and_blockchain_4"/><text:bookmark-start text:name="proficient_with_aws_and_blockchain"/>Proficient with AWS and blockchain<text:bookmark-end text:name="__RefHeading___proficient_with_aws_and_blockchain_4"/><text:bookmark-end text:name="proficient_with_aws_and_blockchain"/></text:h>
      <text:p text:style-name="Text_20_body"><text:span text:style-name="Emphasis"> Start with the topic in <text:a xlink:type="simple" xlink:href="https://docs.aws.amazon.com/blockchain-templates/latest/developerguide/blockchain-template-features.html" text:style-name="Internet_20_link" text:visited-style-name="Visited_20_Internet_20_Link"> AWS Blockchain Templates and Features</text:a> about the framework you want to use. Use the links to launch the AWS Blockchain Template and configure the blockchain network, or download the templates to check them out on your own.</text:span></text:p>
      <text:h text:style-name="Heading_20_4" text:outline-level="4"><text:bookmark-start text:name="__RefHeading___proficient_with_aws_and_new_to_blockchain_5"/><text:bookmark-start text:name="proficient_with_aws_and_new_to_blockchain"/>Proficient with AWS and new to blockchain<text:bookmark-end text:name="__RefHeading___proficient_with_aws_and_new_to_blockchain_5"/><text:bookmark-end text:name="proficient_with_aws_and_new_to_blockchain"/></text:h>
      <text:p text:style-name="Text_20_body"><text:span text:style-name="Emphasis">Start with the <text:a xlink:type="simple" xlink:href="https://docs.aws.amazon.com/blockchain-templates/latest/developerguide/blockchain-templates-getting-started.html" text:style-name="Internet_20_link" text:visited-style-name="Visited_20_Internet_20_Link"> Getting Started with AWS Blockchain Templates</text:a> tutorial. This walks you through creating an introductory Ethereum blockchain network with default settings. When you finish, see <text:a xlink:type="simple" xlink:href="https://docs.aws.amazon.com/blockchain-templates/latest/developerguide/blockchain-template-features.html" text:style-name="Internet_20_link" text:visited-style-name="Visited_20_Internet_20_Link"> AWS Blockchain Templates and Features</text:a> for an overview of blockchain frameworks and links to learn more about configuration choices and features.</text:span></text:p>
      <text:h text:style-name="Heading_20_4" text:outline-level="4"><text:bookmark-start text:name="__RefHeading___beginner_with_aws_and_proficient_with_blockchain_6"/><text:bookmark-start text:name="beginner_with_aws_and_proficient_with_blockchain"/>Beginner with AWS and proficient with blockchain<text:bookmark-end text:name="__RefHeading___beginner_with_aws_and_proficient_with_blockchain_6"/><text:bookmark-end text:name="beginner_with_aws_and_proficient_with_blockchain"/></text:h>
      <text:p text:style-name="Text_20_body"><text:span text:style-name="Emphasis">Start with <text:a xlink:type="simple" xlink:href="https://docs.aws.amazon.com/blockchain-templates/latest/developerguide/blockchain-templates-setting-up.html" text:style-name="Internet_20_link" text:visited-style-name="Visited_20_Internet_20_Link"> Setting Up AWS Blockchain Templates</text:a>. This helps you get set up with fundamentals on AWS, like an account and a user profile. Next, run through the <text:a xlink:type="simple" xlink:href="https://docs.aws.amazon.com/blockchain-templates/latest/developerguide/blockchain-templates-getting-started.html" text:style-name="Internet_20_link" text:visited-style-name="Visited_20_Internet_20_Link"> Getting Started with AWS Blockchain Templates</text:a> tutorial. This tutorial walks you through creating an introductory Ethereum blockchain network. Even if you won't ultimately use Ethereum, you get hands-on experience setting up related services. This experience is useful for all blockchain frameworks. Finally, see the topic in the <text:a xlink:type="simple" xlink:href="https://docs.aws.amazon.com/blockchain-templates/latest/developerguide/blockchain-template-features.html" text:style-name="Internet_20_link" text:visited-style-name="Visited_20_Internet_20_Link"> AWS Blockchain Templates and Features</text:a> section for your framework.</text:span></text:p>
      <text:h text:style-name="Heading_20_4" text:outline-level="4"><text:bookmark-start text:name="__RefHeading___new_to_aws_and_blockchain_7"/><text:bookmark-start text:name="new_to_aws_and_blockchain"/>New to AWS and blockchain<text:bookmark-end text:name="__RefHeading___new_to_aws_and_blockchain_7"/><text:bookmark-end text:name="new_to_aws_and_blockchain"/></text:h>
      <text:p text:style-name="Text_20_body"><text:span text:style-name="Emphasis">Start with <text:a xlink:type="simple" xlink:href="https://docs.aws.amazon.com/blockchain-templates/latest/developerguide/blockchain-templates-setting-up.html" text:style-name="Internet_20_link" text:visited-style-name="Visited_20_Internet_20_Link"> Setting Up AWS Blockchain Templates</text:a>. This helps you get set up with fundamentals on AWS, like an account and a user profile. Then run through the <text:a xlink:type="simple" xlink:href="https://docs.aws.amazon.com/blockchain-templates/latest/developerguide/blockchain-templates-getting-started.html" text:style-name="Internet_20_link" text:visited-style-name="Visited_20_Internet_20_Link"> Getting Started with AWS Blockchain Templates</text:a> tutorial. This tutorial walks you through creating an introductory Ethereum blockchain network. Take the time to explore the links to learn more about AWS services and Ethereum.</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amazon:start</dc:title>
  </office:meta>
</office:document-meta>
</file>