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011"/><text:bookmark-start text:name="__RefHeading___bip_0011_-_m-of-n_standard_transactions_1"/><text:bookmark-start text:name="bip_0011_-_m-of-n_standard_transactions"/>BIP 0011 - M-of-N Standard Transactions<text:bookmark-end text:name="__RefHeading___bip_0011_-_m-of-n_standard_transactions_1"/><text:bookmark-end text:name="bip_0011_-_m-of-n_standard_transactions"/></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M-of-N Standard Transaction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M-of-N Standard Transactions  </text:p>
          </table:table-cell>
        </table:table-row>
        <table:table-row>
          <table:table-cell office:value-type="string" table:style-name="tablecell">
            <text:p text:style-name="tablealignleft"> Layer                      </text:p>
          </table:table-cell>
          <table:table-cell office:value-type="string" table:style-name="tablecell">
            <text:p text:style-name="tablealignleft"> Application </text:p>
          </table:table-cell>
        </table:table-row>
        <table:table-row>
          <table:table-cell office:value-type="string" table:style-name="tablecell">
            <text:p text:style-name="tablealignleft"> Author                     </text:p>
          </table:table-cell>
          <table:table-cell office:value-type="string" table:style-name="tablecell">
            <text:p text:style-name="tablealignleft"> Gavin Andresen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11" text:style-name="Internet_20_link" text:visited-style-name="Visited_20_Internet_20_Link">https://github.com/bitcoin/bips/wiki/Comments:BIP-0011</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1-10-18  </text:p>
          </table:table-cell>
        </table:table-row>
        <table:table-row>
          <table:table-cell office:value-type="string" table:style-name="tablecell">
            <text:p text:style-name="tablealignleft"> Post History               </text:p>
          </table:table-cell>
          <table:table-cell office:value-type="string" table:style-name="tablecell">
            <text:p text:style-name="tablealignleft"> 2011-10-02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11.mediawiki" text:style-name="Internet_20_link" text:visited-style-name="Visited_20_Internet_20_Link">https://github.com/bitcoin/bips/blob/master/bip-0011.mediawiki</text:a> </text:p>
          </table:table-cell>
        </table:table-row>
      </table:table>
      <text:p text:style-name="Text_20_body"><text:span text:style-name="Strong_20_Emphasis">Note</text:span>: The following is an excerpt from the official <text:a xlink:type="simple" xlink:href="https://www.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proposes M-of-N-signatures required transactions as a new 'standard' transaction type.</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Enable secured wallets, escrow transactions, and other use cases where redeeming funds requires more than a single signature.</text:span></text:p>
      <text:p text:style-name="Text_20_body"><text:span text:style-name="Emphasis">A couple of motivating use cases:</text:span></text:p>
      <text:p text:style-name="Text_20_body"><text:span text:style-name="Emphasis">A <text:a xlink:type="simple" xlink:href="https://www.omgwiki.org/dido/doku.php?id=dido:public:ra:xapend:xapend.a_glossary:b:bitcoin_wallet" text:style-name="Internet_20_link" text:visited-style-name="Visited_20_Internet_20_Link">wallet</text:a> secured by a “wallet protection service” (WPS). 2-of-2 signatures required transactions will be used, with one signature coming from the (possibly compromised) computer with the wallet and the second signature coming from the WPS. When sending protected bitcoins, the user's bitcoin <text:a xlink:type="simple" xlink:href="https://www.omgwiki.org/dido/doku.php?id=dido:public:ra:xapend:xapend.a_glossary:c:client" text:style-name="Internet_20_link" text:visited-style-name="Visited_20_Internet_20_Link">client</text:a> will contact the WPS with the proposed transaction and it can then contact the user for <text:a xlink:type="simple" xlink:href="https://www.omgwiki.org/dido/doku.php?id=dido:public:ra:xapend:xapend.a_glossary:c:confirmation" text:style-name="Internet_20_link" text:visited-style-name="Visited_20_Internet_20_Link">confirmation</text:a> that they initiated the transaction and that the transaction details are correct. Details for how clients and WPS's communicate are outside the scope of this BIP. Side note: customers should insist that their wallet protection service provide them with copies of the <text:a xlink:type="simple" xlink:href="https://www.omgwiki.org/dido/doku.php?id=dido:public:ra:xapend:xapend.a_glossary:p:private_key" text:style-name="Internet_20_link" text:visited-style-name="Visited_20_Internet_20_Link">private key(s)</text:a> used to secure their wallets that they can safely store off-line, so that their <text:a xlink:type="simple" xlink:href="https://www.omgwiki.org/dido/doku.php?id=dido:public:ra:xapend:xapend.a_glossary:c:coins" text:style-name="Internet_20_link" text:visited-style-name="Visited_20_Internet_20_Link">coins</text:a> can be spent even if the WPS goes out of business.</text:span><text:span text:style-name="Emphasis">Three-party escrow (buyer, seller and trusted dispute agent). 2-of-3 signatures required transactions will be used. The buyer and seller and agent will each provide a <text:a xlink:type="simple" xlink:href="https://www.omgwiki.org/dido/doku.php?id=dido:public:ra:xapend:xapend.a_glossary:p:public_key" text:style-name="Internet_20_link" text:visited-style-name="Visited_20_Internet_20_Link">public key</text:a>, and the buyer will then send coins into a 2-of-3 CHECKMULTISIG transaction and send the seller and the agent the transaction id. The seller will fulfill their obligation and then ask the buyer to co-sign a transaction (already signed by seller) that sends the tied-up coins to him (seller).</text:span><text:span text:style-name="Emphasis">If the buyer and seller cannot agree, then the agent can, with the cooperation of either buyer or seller, decide what happens to the tied-up coins. Details of how buyer, seller, and agent communicate to gather signatures or public keys are outside the scope of this BI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11</dc:title>
  </office:meta>
</office:document-meta>
</file>