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bitcoin:bips:bip_0022"/><text:bookmark-start text:name="__RefHeading___bip_0022_-_getblocktemplate_-_fundamentals_1"/><text:bookmark-start text:name="bip_0022_-_getblocktemplate_-_fundamentals"/>BIP 0022 - getblocktemplate - Fundamentals<text:bookmark-end text:name="__RefHeading___bip_0022_-_getblocktemplate_-_fundamentals_1"/><text:bookmark-end text:name="bip_0022_-_getblocktemplate_-_fundamentals"/></text:h>
      <text:p text:style-name="Text_20_body"><text:a xlink:type="simple" xlink:href="https://www.omgwiki.org/dido/doku.php?id=dido:public:apdx.stds:defact:bitcoin" text:style-name="Internet_20_link" text:visited-style-name="Visited_20_Internet_20_Link"> return to the Bitcoin Standards </text:a></text:p>
      <text:p text:style-name="Text_20_body">Data sheet for getblocktemplate - Fundamentals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getblocktemplate - Fundamentals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API/RPC 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Luke Dashjr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22" text:style-name="Internet_20_link" text:visited-style-name="Visited_20_Internet_20_Link">https://github.com/bitcoin/bips/wiki/Comments:BIP-0022</text:a>    </text:p>
          </table:table-cell>
        </table:table-row>
        <table:table-row>
          <table:table-cell office:value-type="string" table:style-name="tablecell">
            <text:p text:style-name="tablealignleft"> Staus 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2-02-28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BSD-2-Clause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22.mediawiki" text:style-name="Internet_20_link" text:visited-style-name="Visited_20_Internet_20_Link">https://github.com/bitcoin/bips/blob/master/bip-0022.mediawiki</text:a> </text:p>
          </table:table-cell>
        </table:table-row>
      </table:table>
      <text:p text:style-name="Text_20_body">: <text:span text:style-name="Strong_20_Emphasis">Note</text:span>: The following is an excerpt from the official Bitcoin site. It is provided here as a connivence and is not authoritative. Refer to the original document(s) as the authoritative reference.</text:p>
      <text:h text:style-name="Heading_20_1" text:outline-level="1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describes a new JSON-RPC method for “smart” Bitcoin miners and proxies. Instead of sending a simple block header for hashing, the entire block structure is sent, and left to the miner to (optionally) customize and assemble.</text:span></text:p>
      <text:h text:style-name="Heading_20_1" text:outline-level="1"><text:bookmark-start text:name="__RefHeading___copyright_3"/><text:bookmark-start text:name="copyright"/>Copyright<text:bookmark-end text:name="__RefHeading___copyright_3"/><text:bookmark-end text:name="copyright"/></text:h>
      <text:p text:style-name="Text_20_body"><text:span text:style-name="Emphasis">This BIP is licensed under the BSD 2-clause licens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22</dc:title>
  </office:meta>
</office:document-meta>
</file>