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bips:bip_0030"/><text:bookmark-start text:name="__RefHeading___bip_0030_-_duplicate_transactions_soft_fork_1"/><text:bookmark-start text:name="bip_0030_-_duplicate_transactions_soft_fork"/>BIP 0030 - Duplicate transactions (soft fork)<text:bookmark-end text:name="__RefHeading___bip_0030_-_duplicate_transactions_soft_fork_1"/><text:bookmark-end text:name="bip_0030_-_duplicate_transactions_soft_fork"/></text:h>
      <text:p text:style-name="Text_20_body"><text:a xlink:type="simple" xlink:href="https://www.omgwiki.org/dido/doku.php?id=dido:public:stds:defact:bitcoin" text:style-name="Internet_20_link" text:visited-style-name="Visited_20_Internet_20_Link"> return to the Bitcoin Standards </text:a></text:p>
      <text:p text:style-name="Text_20_body">Data sheet for Duplicate transaction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uplicate transactions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Pieter Wuille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30" text:style-name="Internet_20_link" text:visited-style-name="Visited_20_Internet_20_Link">https://github.com/bitcoin/bips/wiki/Comments:BIP-0030</text:a>    </text:p>
          </table:table-cell>
        </table:table-row>
        <table:table-row>
          <table:table-cell office:value-type="string" table:style-name="tablecell">
            <text:p text:style-name="tablealignleft"> Sta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2-02-22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30.mediawiki" text:style-name="Internet_20_link" text:visited-style-name="Visited_20_Internet_20_Link">https://github.com/bitcoin/bips/blob/master/bip-0030.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BSD-2-Clause </text:p>
          </table:table-cell>
        </table:table-row>
      </table:table>
      <text:p text:style-name="Text_20_body">: <text:span text:style-name="Strong_20_Emphasis">Note</text:span>: The following is an excerpt from the official Bitcoin site. It is provided here as a connivence and is not authoritative. Refer to the original document(s)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document gives a specification for dealing with duplicate transactions in the block chain, in an attempt to solve certain problems the reference implementation has with them.</text:span></text:p>
      <text:h text:style-name="Heading_20_1" text:outline-level="1"><text:bookmark-start text:name="__RefHeading___copyright_3"/><text:bookmark-start text:name="copyright"/>Copyright<text:bookmark-end text:name="__RefHeading___copyright_3"/><text:bookmark-end text:name="copyright"/></text:h>
      <text:p text:style-name="Text_20_body"><text:span text:style-name="Emphasis">This BIP is licensed under the 2-clause BSD license.</text:span></text:p>
      <text:h text:style-name="Heading_20_1" text:outline-level="1"><text:bookmark-start text:name="__RefHeading___motivation_4"/><text:bookmark-start text:name="motivation"/>Motivation<text:bookmark-end text:name="__RefHeading___motivation_4"/><text:bookmark-end text:name="motivation"/></text:h>
      <text:p text:style-name="Text_20_body"><text:span text:style-name="Emphasis">So far, the Bitcoin reference implementation always assumed duplicate transactions (transactions with the same identifier) didn't exist. This is not true; in particular coinbases are easy to duplicate, and by building on duplicate coinbases, duplicate normal transactions are possible as well. Recently, an attack that exploits the reference implementation's dealing with duplicate transactions was described and demonstrated. It allows reverting fully-confirmed transactions to a single confirmation, making them vulnerable to become unspendable entirely. Another attack is possible that allows forking the block chain for a subset of the networ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30</dc:title>
  </office:meta>
</office:document-meta>
</file>