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bitcoin:bips:bip_0042"/><text:bookmark-start text:name="__RefHeading___bip_0042_-_a_finite_monetary_supply_for_bitcoin_soft_fork_1"/><text:bookmark-start text:name="bip_0042_-_a_finite_monetary_supply_for_bitcoin_soft_fork"/>BIP 0042 - A finite monetary supply for Bitcoin (soft fork)<text:bookmark-end text:name="__RefHeading___bip_0042_-_a_finite_monetary_supply_for_bitcoin_soft_fork_1"/><text:bookmark-end text:name="bip_0042_-_a_finite_monetary_supply_for_bitcoin_soft_fork"/></text:h>
      <text:p text:style-name="Text_20_body"><text:a xlink:type="simple" xlink:href="https://www.omgwiki.org/dido/doku.php?id=dido:public:stds:defact:bitcoin" text:style-name="Internet_20_link" text:visited-style-name="Visited_20_Internet_20_Link"> return to the Bitcoin Standards </text:a></text:p>
      <text:p text:style-name="Text_20_body">Data sheet for A finite monetary supply for Bitcoin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 finite monetary supply for Bitcoin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Pieter Wuille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Summary: Unanimously Recommended for implementation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www.omgwiki.org/dido/doku.php?id=uri:https:github.com_bitcoin_bips_wiki_comments:bip-0042" text:style-name="Internet_20_link" text:visited-style-name="Visited_20_Internet_20_Link">BIP-0042</text:a>    </text:p>
          </table:table-cell>
        </table:table-row>
        <table:table-row>
          <table:table-cell office:value-type="string" table:style-name="tablecell">
            <text:p text:style-name="tablealignleft"> Staus 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4-04-01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42.mediawiki" text:style-name="Internet_20_link" text:visited-style-name="Visited_20_Internet_20_Link">https://github.com/bitcoin/bips/blob/master/bip-0042.mediawiki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PD </text:p>
          </table:table-cell>
        </table:table-row>
      </table:table>
      <text:p text:style-name="Text_20_body">: <text:span text:style-name="Strong_20_Emphasis">Note</text:span>: The following is an excerpt from the official Bitcoin site. It is provided here as a connivence and is not authoritative. Refer to the original document(s) as the authoritative reference.</text:p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Although it is widely believed that Satoshi was an inflation-hating goldbug he never said this, and in fact programmed Bitcoin's money supply to grow indefinitely, forever. He modeled the monetary supply as 4 gold mines being discovered per mibillenium (1024 years), with equal intervals between them, each one being depleted over the course of 140 years.</text:span>This poses obvious problems, however. Prominent among them is the discussion on what to call 1 billion Bitcoin, which symbol color to use for it, and when wallet clients should switch to it by default.</text:p>
      <text:p text:style-name="Text_20_body">To combat this, this document proposes a controversial change: making Bitcoin's monetary supply finite.</text:p>
      <text:h text:style-name="Heading_20_1" text:outline-level="1"><text:bookmark-start text:name="__RefHeading___copyright_3"/><text:bookmark-start text:name="copyright"/>Copyright<text:bookmark-end text:name="__RefHeading___copyright_3"/><text:bookmark-end text:name="copyright"/></text:h>
      <text:p text:style-name="Text_20_body"><text:span text:style-name="Emphasis">This document is placed in the public domai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42</dc:title>
  </office:meta>
</office:document-meta>
</file>