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bitcoin:bips:bip_0061"/><text:bookmark-start text:name="__RefHeading___bip_0061_-_reject_p2p_message_1"/><text:bookmark-start text:name="bip_0061_-_reject_p2p_message"/>BIP 0061 - Reject P2P message<text:bookmark-end text:name="__RefHeading___bip_0061_-_reject_p2p_message_1"/><text:bookmark-end text:name="bip_0061_-_reject_p2p_message"/></text:h>
      <text:p text:style-name="Text_20_body"><text:a xlink:type="simple" xlink:href="https://www.omgwiki.org/dido/doku.php?id=dido:public:xapend.stds:defact:bitcoin" text:style-name="Internet_20_link" text:visited-style-name="Visited_20_Internet_20_Link"> return to the Bitcoin Standards </text:a></text:p>
      <text:p text:style-name="Text_20_body">Data sheet for Reject P2P message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eject P2P message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Peer Service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Gavin Andresen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Controversial; some recommendation, and some discouragemen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61" text:style-name="Internet_20_link" text:visited-style-name="Visited_20_Internet_20_Link">https://github.com/bitcoin/bips/wiki/Comments:BIP-0061</text:a>    </text:p>
          </table:table-cell>
        </table:table-row>
        <table:table-row>
          <table:table-cell office:value-type="string" table:style-name="tablecell">
            <text:p text:style-name="tablealignleft"> Staus 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4-06-18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61.mediawiki" text:style-name="Internet_20_link" text:visited-style-name="Visited_20_Internet_20_Link">https://github.com/bitcoin/bips/blob/master/bip-0061.mediawiki</text:a> </text:p>
          </table:table-cell>
        </table:table-row>
      </table:table>
      <text:p text:style-name="Text_20_body">: <text:span text:style-name="Strong_20_Emphasis">Note</text:span>: The following is an excerpt from the official Bitcoin site. It is provided here as a connivence and is not authoritative. Refer to the original document(s) as the authoritative reference.</text:p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 new message type for the Bitcoin peer-to-peer network.</text:span></text:p>
      <text:h text:style-name="Heading_20_1" text:outline-level="1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Giving peers feedback about why their blocks or transactions are rejected, or why they are being banned for not following the protocol helps interoperability between different implementations.</text:span><text:span text:style-name="Emphasis">It also gives SPV (simplified payment verification) clients a hint that something may be wrong when their transactions are rejected due to insufficient priority or fe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61</dc:title>
  </office:meta>
</office:document-meta>
</file>