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71"/><text:bookmark-start text:name="__RefHeading___bip_0071_-_payment_protocol_mime_types_1"/><text:bookmark-start text:name="bip_0071_-_payment_protocol_mime_types"/>BIP 0071 - Payment Protocol MIME types<text:bookmark-end text:name="__RefHeading___bip_0071_-_payment_protocol_mime_types_1"/><text:bookmark-end text:name="bip_0071_-_payment_protocol_mime_types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Payment Protocol MIME type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Payment Protocol MIME types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Application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Gavin Andresen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71" text:style-name="Internet_20_link" text:visited-style-name="Visited_20_Internet_20_Link">https://github.com/bitcoin/bips/wiki/Comments:BIP-0071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3-07-28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71.mediawiki" text:style-name="Internet_20_link" text:visited-style-name="Visited_20_Internet_20_Link">https://github.com/bitcoin/bips/blob/master/bip-0071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fines a MIME (<text:a xlink:type="simple" xlink:href="https://tools.ietf.org/html/rfc2046" text:style-name="Internet_20_link" text:visited-style-name="Visited_20_Internet_20_Link"> RFC 2046</text:a>) Media Type for Bitcoin payment request messages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<text:a xlink:type="simple" xlink:href="https://www.omgwiki.org/dido/doku.php?id=dido:public:ra:xapend:xapend.a_glossary:b:bitcoin_wallet" text:style-name="Internet_20_link" text:visited-style-name="Visited_20_Internet_20_Link">Wallet</text:a> or <text:a xlink:type="simple" xlink:href="https://www.omgwiki.org/dido/doku.php?id=dido:public:ra:xapend:xapend.a_glossary:s:server" text:style-name="Internet_20_link" text:visited-style-name="Visited_20_Internet_20_Link">server</text:a> software that sends payment protocol messages over email or http should follow <text:a xlink:type="simple" xlink:href="https://www.omgwiki.org/dido/doku.php?id=dido:public:ra:xapend:xapend.a_glossary:i:internet" text:style-name="Internet_20_link" text:visited-style-name="Visited_20_Internet_20_Link">Internet</text:a> standards for properly encapsulating the messag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71</dc:title>
  </office:meta>
</office:document-meta>
</file>