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91"/><text:bookmark-start text:name="__RefHeading___bip_0091_-_reduced_threshold_segwit_masf_soft_fork_1"/><text:bookmark-start text:name="bip_0091_-_reduced_threshold_segwit_masf_soft_fork"/>BIP 0091 - Reduced threshold Segwit MASF (soft fork)<text:bookmark-end text:name="__RefHeading___bip_0091_-_reduced_threshold_segwit_masf_soft_fork_1"/><text:bookmark-end text:name="bip_0091_-_reduced_threshold_segwit_masf_soft_fork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Reduced threshold Segwit MASF 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Reduced threshold Segwit MASF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Consensus (soft fork)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James Hilliard 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91" text:style-name="Internet_20_link" text:visited-style-name="Visited_20_Internet_20_Link">https://github.com/bitcoin/bips/wiki/Comments:BIP-0091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7-05-22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91.mediawiki" text:style-name="Internet_20_link" text:visited-style-name="Visited_20_Internet_20_Link">https://github.com/bitcoin/bips/blob/master/bip-0091.mediawiki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BSD-3-Clause, CC0-1.0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document specifies a method to activate the existing BIP9 segwit deployment with a majority hashpower less than 95%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Segwit increases the blocksize, fixes transaction malleability, and makes scripting easier to upgrade as well as bringing many other <text:a xlink:type="simple" xlink:href="https://www.omgwiki.org/dido/doku.php?id=dido:public:apdx.stds:defact:bitcoin:start" text:style-name="Internet_20_link" text:visited-style-name="Visited_20_Internet_20_Link"> benefits</text:a>.</text:span><text:span text:style-name="Emphasis">This BIP provides a way for a simple majority of miners to coordinate activation of the existing segwit deployment with less than 95% hashpower. For a number of reasons a complete redeployment of segwit is difficult to do until the existing deployment expires. This is due to 0.13.1+ having many segwit related features active already, including all the P2P components, the new network service flag, the witness-tx and block messages, compact blocks v2 and preferential peering. A redeployment of segwit will need to redefine all these things and doing so before expiry would greatly complicate testin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91</dc:title>
  </office:meta>
</office:document-meta>
</file>