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bitcoin:bips:bip_0147"/><text:bookmark-start text:name="__RefHeading___bip_0147_-_dealing_with_dummy_stack_element_malleability_soft_fork_1"/><text:bookmark-start text:name="bip_0147_-_dealing_with_dummy_stack_element_malleability_soft_fork"/>BIP 0147 - Dealing with dummy stack element malleability (soft fork)<text:bookmark-end text:name="__RefHeading___bip_0147_-_dealing_with_dummy_stack_element_malleability_soft_fork_1"/><text:bookmark-end text:name="bip_0147_-_dealing_with_dummy_stack_element_malleability_soft_fork"/></text:h>
      <text:p text:style-name="Text_20_body"><text:a xlink:type="simple" xlink:href="https://www.omgwiki.org/dido/doku.php?id=dido:public:xapend.stds:defact:bitcoin" text:style-name="Internet_20_link" text:visited-style-name="Visited_20_Internet_20_Link"> return to the Bitcoin Standards </text:a></text:p>
      <text:p text:style-name="Text_20_body">Data sheet for Dealing with dummy stack element malleability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ealing with dummy stack element malleability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Johnson Lau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7" text:style-name="Internet_20_link" text:visited-style-name="Visited_20_Internet_20_Link">https://github.com/bitcoin/bips/wiki/Comments:BIP-0147</text:a>    </text:p>
          </table:table-cell>
        </table:table-row>
        <table:table-row>
          <table:table-cell office:value-type="string" table:style-name="tablecell">
            <text:p text:style-name="tablealignleft"> Sta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6-09-02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7.mediawiki" text:style-name="Internet_20_link" text:visited-style-name="Visited_20_Internet_20_Link">https://github.com/bitcoin/bips/blob/master/bip-0147.mediawiki</text:a> </text:p>
          </table:table-cell>
        </table:table-row>
        <table:table-row>
          <table:table-cell office:value-type="string" table:style-name="tablecell">
            <text:p text:style-name="tablealignleft"> :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Bitcoin site. It is provided here as a connivence and is not authoritative. Refer to the original document(s) as the authoritative reference.</text:p>
      <text:h text:style-name="Heading_20_1" text:outline-level="1"><text:bookmark-start text:name="__RefHeading___abstract_2"/><text:bookmark-start text:name="abstract"/>Abstract<text:bookmark-end text:name="__RefHeading___abstract_2"/><text:bookmark-end text:name="abstract"/></text:h>
      <text:p text:style-name="Text_20_body"><text:span text:style-name="Emphasis">This document specifies proposed changes to the Bitcoin transaction validity rules to fix a malleability vector in the extra stack element consumed by <text:span text:style-name="Source_20_Text">OP_CHECKMULTISIG</text:span> and <text:span text:style-name="Source_20_Text">OP_CHECKMULTISIGVERIFY</text:span>.</text:span></text:p>
      <text:h text:style-name="Heading_20_1" text:outline-level="1"><text:bookmark-start text:name="__RefHeading___motivation_3"/><text:bookmark-start text:name="motivation"/>Motivation<text:bookmark-end text:name="__RefHeading___motivation_3"/><text:bookmark-end text:name="motivation"/></text:h>
      <text:p text:style-name="Text_20_body"><text:span text:style-name="Emphasis">Signature malleability refers to the ability of any relay node on the network to transform the signature in transactions, with no access to the relevant private keys required. For non-segregated witness transactions, signature malleability will change the <text:span text:style-name="Source_20_Text">txid</text:span> and invalidate any unconfirmed child transactions. Although the txid of segregated witness (<text:a xlink:type="simple" xlink:href="https://www.omgwiki.org/dido/doku.php?id=dido:public:xapend.stds:defact:bitcoin:bips:bip_0141" text:style-name="Internet_20_link" text:visited-style-name="Visited_20_Internet_20_Link">bip_0141</text:a>) transactions is not third party malleable, this malleability vector will change the wtxid and may reduce the efficiency of compact block relay (<text:a xlink:type="simple" xlink:href="https://github.com/bitcoin/bips/blob/master/bip-0152.mediawiki" text:style-name="Internet_20_link" text:visited-style-name="Visited_20_Internet_20_Link"> BIP152</text:a>).</text:span><text:span text:style-name="Emphasis">A design flaw in <text:span text:style-name="Source_20_Text">OP_CHECKMULTISIG</text:span> and <text:span text:style-name="Source_20_Text">OP_CHECKMULTISIGVERIFY</text:span> causes them to consume an extra stack element (“dummy element”) after signature validation. The dummy element is not inspected in any manner, and could be replaced by any value without invalidating the script. This document specifies a new rule to fix this signature malleabil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7</dc:title>
  </office:meta>
</office:document-meta>
</file>