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dido:public:ra:xapend:xapend.b_stds:defact:bitcoin:guides:1-intro"/><text:bookmark-start text:name="__RefHeading___bitcoinguide_1_blockchain_1"/><text:bookmark-start text:name="bitcoinguide_1_blockchain"/>Bitcoin: Guide 1 Blockchain<text:bookmark-end text:name="__RefHeading___bitcoinguide_1_blockchain_1"/><text:bookmark-end text:name="bitcoinguide_1_blockchain"/></text:h>
      <text:p text:style-name="Text_20_body"><text:a xlink:type="simple" xlink:href="https://www.omgwiki.org/dido/doku.php?id=dido:public:ra:xapend.stds:defact:bitcoin:guides" text:style-name="Internet_20_link" text:visited-style-name="Visited_20_Internet_20_Link"> return to Bitcoin Guides</text:a></text:p>
      <text:h text:style-name="Heading_20_4" text:outline-level="4"><text:bookmark-start text:name="__RefHeading___overview_2"/><text:bookmark-start text:name="overview"/>Overview<text:bookmark-end text:name="__RefHeading___overview_2"/><text:bookmark-end text:name="overview"/></text:h>
      <text:p text:style-name="Text_20_body"><text:span text:style-name="Emphasis">The block chain provides Bitcoin's public ledger, an ordered and timestamped record of transactions. This system is used to protect against double spending and modification of previous transaction records.<text:a xlink:type="simple" xlink:href="https://bitcoin.org/en/blockchain-guide" text:style-name="Internet_20_link" text:visited-style-name="Visited_20_Internet_20_Link"> Blockchain Guide </text:a></text:span></text:p>
      <text:h text:style-name="Heading_20_4" text:outline-level="4"><text:bookmark-start text:name="__RefHeading___introduction_3"/><text:bookmark-start text:name="introduction"/>Introduction<text:bookmark-end text:name="__RefHeading___introduction_3"/><text:bookmark-end text:name="introduction"/></text:h>
      <text:p text:style-name="Text_20_body"><text:span text:style-name="Emphasis">Each full node in the Bitcoin network independently stores a block chain containing only blocks validated by that node. When several nodes all have the same blocks in their block chain, they are considered to be in consensus. The validation rules these nodes follow to maintain consensus are called consensus rules. This section describes many of the consensus rules used by Bitcoin Core.</text:span></text:p>
      <text:h text:style-name="Heading_20_4" text:outline-level="4"><text:bookmark-start text:name="__RefHeading___topics_4"/><text:bookmark-start text:name="topics"/>Topics<text:bookmark-end text:name="__RefHeading___topics_4"/><text:bookmark-end text:name="topics"/></text:h>
      <text:a xlink:type="simple" xlink:href="https://bitcoin.org/en/blockchain-guide#introduction" text:style-name="Internet_20_link" text:visited-style-name="Visited_20_Internet_20_Link"> Introduction</text:a>
      <text:a xlink:type="simple" xlink:href="https://bitcoin.org/en/blockchain-guide#proof-of-work" text:style-name="Internet_20_link" text:visited-style-name="Visited_20_Internet_20_Link"> Proof Of Work (PoW)</text:a>
      <text:a xlink:type="simple" xlink:href="https://bitcoin.org/en/blockchain-guide#block-height-and-forking" text:style-name="Internet_20_link" text:visited-style-name="Visited_20_Internet_20_Link"> Block Height And Forking </text:a>
      <text:a xlink:type="simple" xlink:href="https://bitcoin.org/en/blockchain-guide#transaction-data" text:style-name="Internet_20_link" text:visited-style-name="Visited_20_Internet_20_Link"> Transaction Data</text:a>
      <text:a xlink:type="simple" xlink:href="https://bitcoin.org/en/blockchain-guide#consensus-rule-changes" text:style-name="Internet_20_link" text:visited-style-name="Visited_20_Internet_20_Link"> Consensus Rule Changes</text:a>
      <text:a xlink:type="simple" xlink:href="https://bitcoin.org/en/blockchain-guide#detecting-forks" text:style-name="Internet_20_link" text:visited-style-name="Visited_20_Internet_20_Link"> Detecting Forks</text:a>
      <table:table table:style-name="Table">
        <table:table-column/>
        <table:table-row>
          <table:table-cell office:value-type="string" table:style-name="tablecell">
            <text:p text:style-name="tablealigncenter">  <text:span text:style-name="Strong_20_Emphasis">BETA</text:span>                                                                                                                                                             </text:p>
          </table:table-cell>
        </table:table-row>
        <table:table-row>
          <table:table-cell office:value-type="string" table:style-name="tablecell">
            <text:p text:style-name="tablealignleft"> This documentation uses information provided in <text:a xlink:type="simple" xlink:href="https://bitcoin.org/en/blockchain-guide" text:style-name="Internet_20_link" text:visited-style-name="Visited_20_Internet_20_Link"> Bitcoin Blockchain Guide </text:a> and has not been approved by Bitcoin experts.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bitcoin:guides:1-intro</dc:title>
  </office:meta>
</office:document-meta>
</file>