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guides:3-contracts"/><text:bookmark-start text:name="__RefHeading___bitcoinguide_3_contracts_1"/><text:bookmark-start text:name="bitcoinguide_3_contracts"/>Bitcoin: Guide 3 Contracts<text:bookmark-end text:name="__RefHeading___bitcoinguide_3_contracts_1"/><text:bookmark-end text:name="bitcoinguide_3_contracts"/></text:h>
      <text:p text:style-name="Text_20_body"><text:a xlink:type="simple" xlink:href="https://www.omgwiki.org/dido/doku.php?id=dido:public:ra:xapend.stds:defact:bitcoin:guides" text:style-name="Internet_20_link" text:visited-style-name="Visited_20_Internet_20_Link"> return to Bitcoin Guides</text:a></text:p>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has not been extensively reviewed by Bitcoin experts and so likely contains numerous errors. Please use the Issue and Edit links on the bottom left menu to help us improve. To close this disclaimer </text:p>
          </table:table-cell>
        </table:table-row>
      </table:table>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TContracts are transactions which use the decentralized Bitcoin system to enforce financial agreements. Bitcoin contracts can often be crafted to minimize dependency on outside agents, such as the court system, which significantly decreases the risk of dealing with unknown entities in financial transactions.<text:a xlink:type="simple" xlink:href="https://bitcoin.org/en/contracts-guide" text:style-name="Internet_20_link" text:visited-style-name="Visited_20_Internet_20_Link"> Contracts Guide </text:a></text:span></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text:span text:style-name="Emphasis">The following subsections will describe a variety of Bitcoin contracts already in use. Because contracts deal with real people, not just transactions, they are framed below in story format.</text:span><text:span text:style-name="Emphasis">Besides the contract types described below, many other contract types have been proposed. Several of them are collected on the Contracts page of the Bitcoin Wiki.</text:span></text:p>
      <text:h text:style-name="Heading_20_2" text:outline-level="2"><text:bookmark-start text:name="__RefHeading___topics_4"/><text:bookmark-start text:name="topics"/>Topics<text:bookmark-end text:name="__RefHeading___topics_4"/><text:bookmark-end text:name="topics"/></text:h>
      <text:a xlink:type="simple" xlink:href="https://bitcoin.org/en/contracts-guide#introduction" text:style-name="Internet_20_link" text:visited-style-name="Visited_20_Internet_20_Link"> Introduction</text:a>
      <text:a xlink:type="simple" xlink:href="https://bitcoin.org/en/contracts-guide#escrow-and-arbitration" text:style-name="Internet_20_link" text:visited-style-name="Visited_20_Internet_20_Link"> Escrow And Arbitration</text:a>
      <text:a xlink:type="simple" xlink:href="https://bitcoin.org/en/contracts-guide#micropayment-channel" text:style-name="Internet_20_link" text:visited-style-name="Visited_20_Internet_20_Link"> Micropayment Channel</text:a>
      <text:a xlink:type="simple" xlink:href="https://bitcoin.org/en/contracts-guide#coinjoin" text:style-name="Internet_20_link" text:visited-style-name="Visited_20_Internet_20_Link"> CoinJoin </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3-contracts</dc:title>
  </office:meta>
</office:document-meta>
</file>