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bitcoin:guides:6-opmode"/><text:bookmark-start text:name="__RefHeading___bitcoinguide_6_operating_modes_1"/><text:bookmark-start text:name="bitcoinguide_6_operating_modes"/>Bitcoin: Guide 6 Operating Modes<text:bookmark-end text:name="__RefHeading___bitcoinguide_6_operating_modes_1"/><text:bookmark-end text:name="bitcoinguide_6_operating_modes"/></text:h>
      <text:p text:style-name="Text_20_body"><text:a xlink:type="simple" xlink:href="https://www.omgwiki.org/dido/doku.php?id=dido:public:apdx.stds:defact:bitcoin:guides" text:style-name="Internet_20_link" text:visited-style-name="Visited_20_Internet_20_Link"> return to Bitcoin Guides</text:a></text:p>
      <table:table table:style-name="Table">
        <table:table-column/>
        <table:table-row>
          <table:table-cell office:value-type="string" table:style-name="tablecell">
            <text:p text:style-name="tablealigncenter">  <text:span text:style-name="Strong_20_Emphasis">BETA:</text:span>  </text:p>
          </table:table-cell>
        </table:table-row>
        <table:table-row>
          <table:table-cell office:value-type="string" table:style-name="tablecell">
            <text:p text:style-name="tablealignleft"> This documentation has not been extensively reviewed by Bitcoin experts and so likely contains numerous errors. Please use the Issue and Edit links on the bottom left menu to help us improve. To close this disclaimer </text:p>
          </table:table-cell>
        </table:table-row>
      </table:table>
      <text:h text:style-name="Heading_20_1" text:outline-level="1"><text:bookmark-start text:name="__RefHeading___overview_2"/><text:bookmark-start text:name="overview"/>Overview<text:bookmark-end text:name="__RefHeading___overview_2"/><text:bookmark-end text:name="overview"/></text:h>
      <text:p text:style-name="Text_20_body"><text:span text:style-name="Emphasis">The Bitcoin software has different levels of security and tradeoffs in order to verify the blockchain.<text:a xlink:type="simple" xlink:href="https://bitcoin.org/en/operating-modes-guide" text:style-name="Internet_20_link" text:visited-style-name="Visited_20_Internet_20_Link"> Operating Modes </text:a></text:span></text:p>
      <text:h text:style-name="Heading_20_2" text:outline-level="2"><text:bookmark-start text:name="__RefHeading___introduction_3"/><text:bookmark-start text:name="introduction"/>Introduction<text:bookmark-end text:name="__RefHeading___introduction_3"/><text:bookmark-end text:name="introduction"/></text:h>
      <text:p text:style-name="Text_20_body"><text:span text:style-name="Emphasis">Currently there are two primary methods of validating the block chain as a client: Full nodes and SPV clients. Other methods, such as server-trusting methods, are not discussed as they are not recommended.</text:span></text:p>
      <text:h text:style-name="Heading_20_2" text:outline-level="2"><text:bookmark-start text:name="__RefHeading___topics_4"/><text:bookmark-start text:name="topics"/>Topics<text:bookmark-end text:name="__RefHeading___topics_4"/><text:bookmark-end text:name="topics"/></text:h>
      <text:a xlink:type="simple" xlink:href="https://bitcoin.org/en/operating-modes-guide#introduction" text:style-name="Internet_20_link" text:visited-style-name="Visited_20_Internet_20_Link"> Introduction</text:a>
      <text:a xlink:type="simple" xlink:href="https://bitcoin.org/en/operating-modes-guide#full-node" text:style-name="Internet_20_link" text:visited-style-name="Visited_20_Internet_20_Link"> Full Node </text:a>
      <text:a xlink:type="simple" xlink:href="https://bitcoin.org/en/operating-modes-guide#simplified-payment-verification-spv" text:style-name="Internet_20_link" text:visited-style-name="Visited_20_Internet_20_Link"> Simplified Payment Verification (SPV) </text:a>
      <text:a xlink:type="simple" xlink:href="https://bitcoin.org/en/operating-modes-guide#future-proposals" text:style-name="Internet_20_link" text:visited-style-name="Visited_20_Internet_20_Link"> Future Proposals </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guides:6-opmode</dc:title>
  </office:meta>
</office:document-meta>
</file>