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guides:8-mining"/><text:bookmark-start text:name="__RefHeading___bitcoinguide_5_mining_1"/><text:bookmark-start text:name="bitcoinguide_5_mining"/>Bitcoin: Guide 5 Mining<text:bookmark-end text:name="__RefHeading___bitcoinguide_5_mining_1"/><text:bookmark-end text:name="bitcoinguide_5_mining"/></text:h>
      <text:p text:style-name="Text_20_body"><text:a xlink:type="simple" xlink:href="https://www.omgwiki.org/dido/doku.php?id=dido:public:xapend.stds:defact:bitcoin:guides" text:style-name="Internet_20_link" text:visited-style-name="Visited_20_Internet_20_Link"> return to Bitcoin Guides</text:a></text:p>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has not been extensively reviewed by Bitcoin experts and so likely contains numerous errors. Please use the Issue and Edit links on the bottom left menu to help us improve. To close this disclaimer </text:p>
          </table:table-cell>
        </table:table-row>
      </table:table>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A Bitcoin wallet can refer to either a wallet program or a wallet file.<text:a xlink:type="simple" xlink:href="https://bitcoin.org/en/wallets-guide" text:style-name="Internet_20_link" text:visited-style-name="Visited_20_Internet_20_Link"> Wallet Guide </text:a></text:span></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text:span text:style-name="Emphasis">Mining today takes on two forms:</text:span><text:span text:style-name="Emphasis">Solo mining, where the miner attempts to generate new blocks on his own, with the proceeds from the block reward and transaction fees going entirely to himself, allowing him to receive large payments with a higher variance (longer time between payments)</text:span><text:span text:style-name="Emphasis">Pooled mining, where the miner pools resources with other miners to find blocks more often, with the proceeds being shared among the pool miners in rough correlation to the amount of hashing power they each contributed, allowing the miner to receive small payments with a lower variance (shorter time between payments).</text:span></text:p>
      <text:h text:style-name="Heading_20_2" text:outline-level="2"><text:bookmark-start text:name="__RefHeading___topics_4"/><text:bookmark-start text:name="topics"/>Topics<text:bookmark-end text:name="__RefHeading___topics_4"/><text:bookmark-end text:name="topics"/></text:h>
      <text:a xlink:type="simple" xlink:href="https://bitcoin.org/en/mining-guide#introduction" text:style-name="Internet_20_link" text:visited-style-name="Visited_20_Internet_20_Link"> Introduction</text:a>
      <text:a xlink:type="simple" xlink:href="https://bitcoin.org/en/mining-guide#solo-mining" text:style-name="Internet_20_link" text:visited-style-name="Visited_20_Internet_20_Link"> Solo Mining</text:a>
      <text:a xlink:type="simple" xlink:href="https://bitcoin.org/en/mining-guide#pool-mining" text:style-name="Internet_20_link" text:visited-style-name="Visited_20_Internet_20_Link"> Pool Mining</text:a>
      <text:a xlink:type="simple" xlink:href="https://bitcoin.org/en/mining-guide#block-prototypes" text:style-name="Internet_20_link" text:visited-style-name="Visited_20_Internet_20_Link"> Block Prototypes</text:a>
      <text:a xlink:type="simple" xlink:href="https://bitcoin.org/en/mining-guide#stratum" text:style-name="Internet_20_link" text:visited-style-name="Visited_20_Internet_20_Link"> Stratum</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8-mining</dc:title>
  </office:meta>
</office:document-meta>
</file>