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defact:ethereum:client:pyethapp"/><text:bookmark-start text:name="__RefHeading___ethereumpyethapp_project_1"/><text:bookmark-start text:name="ethereumpyethapp_project"/>Ethereum: Pyethapp Project<text:bookmark-end text:name="__RefHeading___ethereumpyethapp_project_1"/><text:bookmark-end text:name="ethereumpyethapp_project"/></text:h>
      <text:p text:style-name="Text_20_body"><text:a xlink:type="simple" xlink:href="https://www.omgwiki.org/dido/doku.php?id=dido:public:ra:xapend:xapend.b_stds:defact:ethereum:client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</text:p>
      <text:p text:style-name="Text_20_body">Data sheet for Ethereum Pyethapp Projec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thereum Pyethapp Projec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 </text:p>
          </table:table-cell>
        </table:table-row>
        <table:table-row>
          <table:table-cell office:value-type="string" table:style-name="tablecell">
            <text:p text:style-name="tablealignleft"> Repository                 </text:p>
          </table:table-cell>
          <table:table-cell office:value-type="string" table:style-name="tablecell">
            <text:p text:style-name="tablealignleft"> <text:a xlink:type="simple" xlink:href="https://github.com/ethereum/pyethapp" text:style-name="Internet_20_link" text:visited-style-name="Visited_20_Internet_20_Link">https://github.com/ethereum/pyethapp</text:a>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www.ethdocs.org/en/latest/ethereum-clients/go-ethereum/index.html" text:style-name="Internet_20_link" text:visited-style-name="Visited_20_Internet_20_Link">http://www.ethdocs.org/en/latest/ethereum-clients/go-ethereum/index.html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Client </text:p>
          </table:table-cell>
        </table:table-row>
      </table:table>
      <text:h text:style-name="Heading_20_3" text:outline-level="3"><text:bookmark-start text:name="__RefHeading___abstract_2"/><text:bookmark-start text:name="abstract"/>Abstract<text:bookmark-end text:name="__RefHeading___abstract_2"/><text:bookmark-end text:name="abstract"/></text:h>
      <text:p text:style-name="Text_20_body">Source: <text:a xlink:type="simple" xlink:href="http://www.ethdocs.org/en/latest/ethereum-clients/pyethapp/index.html" text:style-name="Internet_20_link" text:visited-style-name="Visited_20_Internet_20_Link"> Pyethapp Project </text:a></text:p>
      <text:p text:style-name="Text_20_body"><text:span text:style-name="Emphasis"><text:span text:style-name="Strong_20_Emphasis">pyethapp</text:span> is the python-based client implementing the Ethereum cryptoeconomic state machine. The python implementation aims to provide an easily hackable and extendable codebase.</text:span></text:p>
      <text:p text:style-name="Text_20_body"><text:span text:style-name="Emphasis">pyethapp leverages two ethereum core components to implement the client:</text:span></text:p>
      <text:p text:style-name="Text_20_body"><text:span text:style-name="Emphasis">pyethereum - the core library, featuring the blockchain, the ethereum virtual machine, mining</text:span><text:span text:style-name="Emphasis">pydevp2p - the p2p networking library, featuring node discovery for and transport of multiple services over multiplexed and encrypted connection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client:pyethapp</dc:title>
  </office:meta>
</office:document-meta>
</file>