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137"/><text:bookmark-start text:name="__RefHeading___eip_137ethereum_domain_name_service_-_specification_1"/><text:bookmark-start text:name="eip_137ethereum_domain_name_service_-_specification"/>EIP 137: Ethereum Domain Name Service - Specification<text:bookmark-end text:name="__RefHeading___eip_137ethereum_domain_name_service_-_specification_1"/><text:bookmark-end text:name="eip_137ethereum_domain_name_service_-_specification"/></text:h>
      <text:p text:style-name="Text_20_body"><text:a xlink:type="simple" xlink:href="https://www.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Ethereum Domain Name Service - Specification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thereum Domain Name Service - Specification 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Nick Johnson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-04-04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37" text:style-name="Internet_20_link" text:visited-style-name="Visited_20_Internet_20_Link">http://eips.ethereum.org/EIPS/eip-137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37#Specification" text:style-name="Internet_20_link" text:visited-style-name="Visited_20_Internet_20_Link">http://eips.ethereum.org/EIPS/eip-137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ERC </text:p>
          </table:table-cell>
        </table:table-row>
      </table:table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draft EIP describes the details of the Ethereum Name Service, a proposed protocol and ABI definition that provides flexible resolution of short, human-readable names to service and resource identifiers. This permits users and developers to refer to human-readable and easy to remember names, and permits those names to be updated as necessary when the underlying resource (contract, content-addressed data, etc) changes.</text:span><text:span text:style-name="Emphasis">The <text:a xlink:type="simple" xlink:href="https://www.omgwiki.org/dido/doku.php?id=dido:public:ra:xapend:xapend.a_glossary:g:goal" text:style-name="Internet_20_link" text:visited-style-name="Visited_20_Internet_20_Link">goal</text:a> of domain names is to provide stable, human-readable identifiers that can be used to specify network resources. In this way, users can enter a memorable string, such as ‘vitalik.wallet’ or ‘www.mysite.swarm’, and be directed to the appropriate resource. The mapping between names and resources may change over time, so a user may change <text:a xlink:type="simple" xlink:href="https://www.omgwiki.org/dido/doku.php?id=dido:public:ra:xapend:xapend.a_glossary:w:wallet" text:style-name="Internet_20_link" text:visited-style-name="Visited_20_Internet_20_Link">wallets</text:a>, a website may change hosts, or a swarm document may be updated to a new version, without the domain name changing. Further, a domain need not specify a single resource; different record types allow the same domain to reference different resources. For instance, a browser may resolve ‘mysite.swarm’ to the IP address of its <text:a xlink:type="simple" xlink:href="https://www.omgwiki.org/dido/doku.php?id=dido:public:ra:xapend:xapend.a_glossary:s:server" text:style-name="Internet_20_link" text:visited-style-name="Visited_20_Internet_20_Link">server</text:a> by fetching its A (address) record, while a mail <text:a xlink:type="simple" xlink:href="https://www.omgwiki.org/dido/doku.php?id=dido:public:ra:xapend:xapend.a_glossary:c:client" text:style-name="Internet_20_link" text:visited-style-name="Visited_20_Internet_20_Link">client</text:a> may resolve the same address to a mail server by fetching its MX (mail exchanger) recor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137</dc:title>
  </office:meta>
</office:document-meta>
</file>