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ethereum:eip:erc_0141"/><text:bookmark-start text:name="__RefHeading___eip_141designated_invalid_evm_instruction_1"/><text:bookmark-start text:name="eip_141designated_invalid_evm_instruction"/>EIP 141: Designated invalid EVM instruction<text:bookmark-end text:name="__RefHeading___eip_141designated_invalid_evm_instruction_1"/><text:bookmark-end text:name="eip_141designated_invalid_evm_instruction"/></text:h>
      <text:p text:style-name="Text_20_body"><text:a xlink:type="simple" xlink:href="https://www.omgwiki.org/dido/doku.php?id=dido:public:ra:xapend:xapend.b_stds:defact:ethereum:eip" text:style-name="Internet_20_link" text:visited-style-name="Visited_20_Internet_20_Link"> Return to Ethereum ERCs </text:a></text:p>
      <text:p text:style-name="Text_20_body"><text:span text:style-name="Strong_20_Emphasis">Note</text:span>: The following is an excerpt from the official Ethereum site. It is provided here as a convenience and is not authoritative. Refer to the original document as the authoritative reference.
</text:p>
      <text:p text:style-name="Text_20_body">Data sheet for Designated invalid EVM instruction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Designated invalid EVM instruction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Alex Beregszaszi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7-02-09 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eips.ethereum.org/EIPS/eip-141" text:style-name="Internet_20_link" text:visited-style-name="Visited_20_Internet_20_Link">http://eips.ethereum.org/EIPS/eip-141</text:a> </text:p>
          </table:table-cell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://eips.ethereum.org/EIPS/eip-141#Specification" text:style-name="Internet_20_link" text:visited-style-name="Visited_20_Internet_20_Link">http://eips.ethereum.org/EIPS/eip-141#Specification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Core </text:p>
          </table:table-cell>
        </table:table-row>
      </table:table>
      <text:h text:style-name="Heading_20_4" text:outline-level="4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An instruction is designated to remain as an invalid instruction.</text:span></text:p>
      <text:h text:style-name="Heading_20_4" text:outline-level="4"><text:bookmark-start text:name="__RefHeading___motivation_3"/><text:bookmark-start text:name="motivation"/>Motivation<text:bookmark-end text:name="__RefHeading___motivation_3"/><text:bookmark-end text:name="motivation"/></text:h>
      <text:p text:style-name="Text_20_body"><text:span text:style-name="Emphasis">The invalid instruction can be used as a distinct reason to abort execut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eip:erc_0141</dc:title>
  </office:meta>
</office:document-meta>
</file>