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0165"/><text:bookmark-start text:name="__RefHeading___eip_165erc-165_standard_interface_detection_1"/><text:bookmark-start text:name="eip_165erc-165_standard_interface_detection"/>EIP 165: ERC-165 Standard Interface Detection<text:bookmark-end text:name="__RefHeading___eip_165erc-165_standard_interface_detection_1"/><text:bookmark-end text:name="eip_165erc-165_standard_interface_detection"/></text:h>
      <text:p text:style-name="Text_20_body"><text:a xlink:type="simple" xlink:href="https://www.omgwiki.org/dido/doku.php?id=dido:public:ra:xapend:xapend.b_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Standard Interface Detectio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tandard Interface Detection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Christian Reitwießner, Nick Johnson, Fabian Vogelsteller, Jordi Baylina, Konrad Feldmeier, William Entriken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8-01-23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65" text:style-name="Internet_20_link" text:visited-style-name="Visited_20_Internet_20_Link">http://eips.ethereum.org/EIPS/eip-165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65#Specification" text:style-name="Internet_20_link" text:visited-style-name="Visited_20_Internet_20_Link">http://eips.ethereum.org/EIPS/eip-165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ERC </text:p>
          </table:table-cell>
        </table:table-row>
        <table:table-row>
          <table:table-cell office:value-type="string" table:style-name="tablecell">
            <text:p text:style-name="tablealignleft"> Requires           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ethereum:eip:erc_0214" text:style-name="Internet_20_link" text:visited-style-name="Visited_20_Internet_20_Link">EIP 214 </text:a> </text:p>
          </table:table-cell>
        </table:table-row>
      </table:table>
      <text:h text:style-name="Heading_20_4" text:outline-level="4"><text:bookmark-start text:name="__RefHeading___simple_summary_2"/><text:bookmark-start text:name="simple_summary"/>Simple Summary<text:bookmark-end text:name="__RefHeading___simple_summary_2"/><text:bookmark-end text:name="simple_summary"/></text:h>
      <text:p text:style-name="Text_20_body">: <text:span text:style-name="Emphasis">Creates a standard method to publish and detect what interfaces a <text:a xlink:type="simple" xlink:href="https://www.omgwiki.org/dido/doku.php?id=dido:public:ra:xapend:xapend.a_glossary:s:smart_contract" text:style-name="Internet_20_link" text:visited-style-name="Visited_20_Internet_20_Link">smart contract</text:a> implements.</text:span></text:p>
      <text:h text:style-name="Heading_20_4" text:outline-level="4"><text:bookmark-start text:name="__RefHeading___abstract_3"/><text:bookmark-start text:name="abstract"/>Abstract<text:bookmark-end text:name="__RefHeading___abstract_3"/><text:bookmark-end text:name="abstract"/></text:h>
      <text:p text:style-name="Text_20_body"><text:span text:style-name="Emphasis">Herein, we standardize the following:</text:span><text:span text:style-name="Emphasis">1. How interfaces are identified</text:span><text:span text:style-name="Emphasis">2. How a contract will publish the interfaces it implements</text:span><text:span text:style-name="Emphasis">3. How to detect if a contract implements ERC-165</text:span><text:span text:style-name="Emphasis">4. How to detect if a contract implements any given interface</text:span></text:p>
      <text:h text:style-name="Heading_20_4" text:outline-level="4"><text:bookmark-start text:name="__RefHeading___motivation_4"/><text:bookmark-start text:name="motivation"/>Motivation<text:bookmark-end text:name="__RefHeading___motivation_4"/><text:bookmark-end text:name="motivation"/></text:h>
      <text:p text:style-name="Text_20_body"><text:span text:style-name="Emphasis"> For some “standard interfaces” like the <text:a xlink:type="simple" xlink:href="https://www.omgwiki.org/dido/doku.php?id=dido:public:ra:xapend:xapend.b_stds:defact:ethereum:eip:erc_0020" text:style-name="Internet_20_link" text:visited-style-name="Visited_20_Internet_20_Link"> ERC-20</text:a> token interface, it is sometimes useful to query whether a contract supports the interface and if yes, which version of the interface, in order to adapt the way in which the contract is to be interacted with. Specifically for ERC-20, a version <text:a xlink:type="simple" xlink:href="https://www.omgwiki.org/dido/doku.php?id=dido:public:ra:xapend:xapend.a_glossary:i:id" text:style-name="Internet_20_link" text:visited-style-name="Visited_20_Internet_20_Link">identifier</text:a> has already been proposed. This proposal standardizes the concept of interfaces and standardizes the identification (naming) of interfac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165</dc:title>
  </office:meta>
</office:document-meta>
</file>