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erc_0190"/><text:bookmark-start text:name="__RefHeading___eip_190ethereum_smart_contract_packaging_standard_1"/><text:bookmark-start text:name="eip_190ethereum_smart_contract_packaging_standard"/>EIP 190: Ethereum Smart Contract Packaging Standard<text:bookmark-end text:name="__RefHeading___eip_190ethereum_smart_contract_packaging_standard_1"/><text:bookmark-end text:name="eip_190ethereum_smart_contract_packaging_standard"/></text:h>
      <text:p text:style-name="Text_20_body"><text:a xlink:type="simple" xlink:href="https://www.omgwiki.org/dido/doku.php?id=dido:public:ra:xapend:xapend.b_stds:defact:ethereum:eip" text:style-name="Internet_20_link" text:visited-style-name="Visited_20_Internet_20_Link"> Return to Ethereum ERCs </text:a></text:p>
      <text:p text:style-name="Text_20_body"><text:span text:style-name="Strong_20_Emphasis">Note</text:span>: The following is an excerpt from the official Ethereum site. It is provided here as a convenience and is not authoritative. Refer to the original document as the authoritative reference.
</text:p>
      <text:p text:style-name="Text_20_body">Data sheet for Ethereum Smart Contract Packaging Standard</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Ethereum Smart Contract Packaging Standard </text:p>
          </table:table-cell>
        </table:table-row>
        <table:table-row>
          <table:table-cell office:value-type="string" table:style-name="tablecell">
            <text:p text:style-name="tablealignleft"> Author                     </text:p>
          </table:table-cell>
          <table:table-cell office:value-type="string" table:style-name="tablecell">
            <text:p text:style-name="tablealignleft"> Piper Merriam, Tim Coulter, Denis Erfurt, RJ Catalano, Iuri Matias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7-01-10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90" text:style-name="Internet_20_link" text:visited-style-name="Visited_20_Internet_20_Link">http://eips.ethereum.org/EIPS/eip-190</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90#Specification" text:style-name="Internet_20_link" text:visited-style-name="Visited_20_Internet_20_Link">http://eips.ethereum.org/EIPS/eip-190#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ERC </text:p>
          </table:table-cell>
        </table:table-row>
      </table:table>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ERC proposes a specification for Ethereum smart contract packages.</text:span></text:p>
      <text:p text:style-name="Text_20_body"><text:span text:style-name="Emphasis">The specification was collaboratively developed by the following Ethereum development framework maintainers.</text:span></text:p>
      <text:p text:style-name="Text_20_body"><text:span text:style-name="Emphasis">Tim Coulter (Truffle)</text:span><text:span text:style-name="Emphasis">Denis Erfurt (Dapple)</text:span><text:span text:style-name="Emphasis">Piper Merriam (Populus)</text:span><text:span text:style-name="Emphasis">RJ Catalano (Eris PM)</text:span><text:span text:style-name="Emphasis">Iuri Matias (Embark)</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Packaging is a core piece of modern software development which is missing from the Ethereum ecosystem. The lack of packaging limits the ability for developers to reuse code which negatively affects productivity and security.</text:span></text:p>
      <text:p text:style-name="Text_20_body"><text:span text:style-name="Emphasis">A key example of this is the <text:a xlink:type="simple" xlink:href="https://www.omgwiki.org/dido/doku.php?id=dido:public:ra:xapend:xapend.b_stds:defact:ethereum:eip:erc_0020" text:style-name="Internet_20_link" text:visited-style-name="Visited_20_Internet_20_Link"> ERC20</text:a> standard. There are a few well audited reusable token contracts available but most developers end up writing their own because of the difficulty in finding and reusing existing code.</text:span></text:p>
      <text:p text:style-name="Text_20_body"><text:span text:style-name="Emphasis">A packaging standard should have the following positive effects on the ecosystem:</text:span></text:p>
      <text:p text:style-name="Text_20_body"><text:span text:style-name="Emphasis">Greater overall productivity caused by the ability to reuse existing code.</text:span><text:span text:style-name="Emphasis">Increased security caused by the ability to reuse existing well audited implementations of common patterns (ERC20, crowdfunding, etc).</text:span><text:span text:style-name="Emphasis">Smart contract packaging should also have a direct positive effect on the end user. Wallet software will be able to consume a released package and generate an interface for interacting with any deployed contracts included within that package. With the advent of ENS all of the pieces will be in place for a wallet to take a human readable name and present the user with an interface for interacting with the underlying applic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190</dc:title>
  </office:meta>
</office:document-meta>
</file>