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eip:erc_0695"/><text:bookmark-start text:name="__RefHeading___eip_695create_eth_chainid_method_for_json-rpc_1"/><text:bookmark-start text:name="eip_695create_eth_chainid_method_for_json-rpc"/>EIP 695: Create `eth_chainId` method for JSON-RPC<text:bookmark-end text:name="__RefHeading___eip_695create_eth_chainid_method_for_json-rpc_1"/><text:bookmark-end text:name="eip_695create_eth_chainid_method_for_json-rpc"/></text:h>
      <text:p text:style-name="Text_20_body"><text:a xlink:type="simple" xlink:href="https://www.omgwiki.org/dido/doku.php?id=dido:public:stds:defact:ethereum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nivence and is not authoritative. Refer to the original document as the authoritative reference.</text:p>
      <text:p text:style-name="Text_20_body">Data sheet for Create  method for JSON-RPC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Create  method for JSON-RPC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Isaac Ardis, Wei Tang, Fan Torchz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7-08-21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695" text:style-name="Internet_20_link" text:visited-style-name="Visited_20_Internet_20_Link">http://eips.ethereum.org/EIPS/eip-695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695#Specification" text:style-name="Internet_20_link" text:visited-style-name="Visited_20_Internet_20_Link">http://eips.ethereum.org/EIPS/eip-695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</table:table>
      <text:h text:style-name="Heading_20_1" text:outline-level="1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<text:span text:style-name="Emphasis">Include <text:span text:style-name="Source_20_Text">eth_chainId</text:span> method in <text:span text:style-name="Source_20_Text">eth_-namespaced</text:span> JSON-RPC methods.</text:span></text:p>
      <text:h text:style-name="Heading_20_1" text:outline-level="1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The <text:span text:style-name="Source_20_Text">eth_chainId</text:span> method should return a single STRING result for an integer value in hexadecimal format, describing the currently configured “Chain Id” value used for signing replay-protected transactions, introduced via <text:a xlink:type="simple" xlink:href="https://www.omgwiki.org/dido/doku.php?id=dido:public:stds:defact:ethereum:erc_0155" text:style-name="Internet_20_link" text:visited-style-name="Visited_20_Internet_20_Link">ERC_0155</text:a> | EIP-155]].</text:span></text:p>
      <text:h text:style-name="Heading_20_1" text:outline-level="1"><text:bookmark-start text:name="__RefHeading___motivation_4"/><text:bookmark-start text:name="motivation"/>Motivation<text:bookmark-end text:name="__RefHeading___motivation_4"/><text:bookmark-end text:name="motivation"/></text:h>
      <text:p text:style-name="Text_20_body"> : <text:span text:style-name="Emphasis">Currently although we can use net_version RPC call to get the current network ID, there’s no RPC for querying the chain ID. This makes it impossible to determine the current actual blockchain using the RPC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695</dc:title>
  </office:meta>
</office:document-meta>
</file>