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do:public:ra:xapend:xapend.b_stds:defact:ethereum:eip:erc_1193"/><text:bookmark-start text:name="__RefHeading___eip_1193ethereum_provider_javascript_api_draft_1"/><text:bookmark-start text:name="eip_1193ethereum_provider_javascript_api_draft"/>EIP 1193: Ethereum Provider JavaScript API (DRAFT)<text:bookmark-end text:name="__RefHeading___eip_1193ethereum_provider_javascript_api_draft_1"/><text:bookmark-end text:name="eip_1193ethereum_provider_javascript_api_draft"/></text:h>
      <text:p text:style-name="Text_20_body"><text:a xlink:type="simple" xlink:href="https://www.omgwiki.org/dido/doku.php?id=dido:public:ra:xapend.stds:defact:ethereum:eip" text:style-name="Internet_20_link" text:visited-style-name="Visited_20_Internet_20_Link"> Return to Ethereum ERCs </text:a></text:p>
      <text:p text:style-name="Text_20_body"><text:span text:style-name="Strong_20_Emphasis">Note</text:span>: The following is an excerpt from the official Ethereum site. It is provided here as a convenience and is not authoritative. Refer to the original document as the authoritative reference.
</text:p>
      <text:p text:style-name="Text_20_body">Data sheet for Ethereum Provider JavaScript API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Ethereum Provider JavaScript API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Fabian Vogelsteller, Ryan Ghods, Marc Garreau, Victor Maia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Draft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8-06-30 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://eips.ethereum.org/EIPS/eip-1193" text:style-name="Internet_20_link" text:visited-style-name="Visited_20_Internet_20_Link">http://eips.ethereum.org/EIPS/eip-1193</text:a> </text:p>
          </table:table-cell>
        </table:table-row>
        <table:table-row>
          <table:table-cell office:value-type="string" table:style-name="tablecell">
            <text:p text:style-name="tablealignleft"> Specification              </text:p>
          </table:table-cell>
          <table:table-cell office:value-type="string" table:style-name="tablecell">
            <text:p text:style-name="tablealignleft"> <text:a xlink:type="simple" xlink:href="http://eips.ethereum.org/EIPS/eip-1193#API" text:style-name="Internet_20_link" text:visited-style-name="Visited_20_Internet_20_Link">http://eips.ethereum.org/EIPS/eip-1193#API</text:a> </text:p>
          </table:table-cell>
        </table:table-row>
        <table:table-row>
          <table:table-cell office:value-type="string" table:style-name="tablecell">
            <text:p text:style-name="tablealignleft"> Category                   </text:p>
          </table:table-cell>
          <table:table-cell office:value-type="string" table:style-name="tablecell">
            <text:p text:style-name="tablealignleft"> Interface </text:p>
          </table:table-cell>
        </table:table-row>
      </table:table>
      <text:h text:style-name="Heading_20_4" text:outline-level="4"><text:bookmark-start text:name="__RefHeading___summary_2"/><text:bookmark-start text:name="summary"/>Summary<text:bookmark-end text:name="__RefHeading___summary_2"/><text:bookmark-end text:name="summary"/></text:h>
      <text:p text:style-name="Text_20_body"><text:span text:style-name="Emphasis">This EIP formalizes an Ethereum Provider JavaScript API for consistency across clients and applications. The provider is designed to be minimal and is intended to be available on <text:span text:style-name="Source_20_Text">window.ethereum</text:span> for cross environment compatibility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eip:erc_1193</dc:title>
  </office:meta>
</office:document-meta>
</file>