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eip:erc_1474"/><text:bookmark-start text:name="__RefHeading___eip_1474remote_procedure_call_rpc_specification_draft_1"/><text:bookmark-start text:name="eip_1474remote_procedure_call_rpc_specification_draft"/>EIP 1474: Remote Procedure Call (RPC) specification (DRAFT)<text:bookmark-end text:name="__RefHeading___eip_1474remote_procedure_call_rpc_specification_draft_1"/><text:bookmark-end text:name="eip_1474remote_procedure_call_rpc_specification_draft"/></text:h>
      <text:p text:style-name="Text_20_body"><text:a xlink:type="simple" xlink:href="https://www.omgwiki.org/dido/doku.php?id=dido:public:stds:defact:ethereum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nivence and is not authoritative. Refer to the original document as the authoritative reference.</text:p>
      <text:p text:style-name="Text_20_body">Data sheet for Remote procedure call specifica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emote procedure call specification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Paul Boucho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8-10-02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474" text:style-name="Internet_20_link" text:visited-style-name="Visited_20_Internet_20_Link">http://eips.ethereum.org/EIPS/eip-1474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474#Specification" text:style-name="Internet_20_link" text:visited-style-name="Visited_20_Internet_20_Link">http://eips.ethereum.org/EIPS/eip-1474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1" text:outline-level="1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This proposal defines a standard set of remote procedure call methods that an Ethereum node should implement.</text:span></text:p>
      <text:h text:style-name="Heading_20_1" text:outline-level="1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Nodes created by the current generation of Ethereum clients expose inconsistent and incompatible remote procedure call (RPC) methods because no formal Ethereum RPC specification exists. This proposal standardizes such a specification to provide developers with a predictable Ethereum RPC interface regardless of underlying node imple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1474</dc:title>
  </office:meta>
</office:document-meta>
</file>