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erc_1820"/><text:bookmark-start text:name="__RefHeading___eip_1820pseudo-introspection_registry_contract_1"/><text:bookmark-start text:name="eip_1820pseudo-introspection_registry_contract"/>EIP 1820: Pseudo-introspection Registry Contract<text:bookmark-end text:name="__RefHeading___eip_1820pseudo-introspection_registry_contract_1"/><text:bookmark-end text:name="eip_1820pseudo-introspection_registry_contract"/></text:h>
      <text:p text:style-name="Text_20_body"><text:a xlink:type="simple" xlink:href="https://www.omgwiki.org/dido/doku.php?id=dido:public:xapend.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Pseudo-introspection Registry Contrac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Pseudo-introspection Registry Contract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Jordi Baylina, Jacques Daffl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9-03-04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820" text:style-name="Internet_20_link" text:visited-style-name="Visited_20_Internet_20_Link">http://eips.ethereum.org/EIPS/eip-1820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820#Specification" text:style-name="Internet_20_link" text:visited-style-name="Visited_20_Internet_20_Link">http://eips.ethereum.org/EIPS/eip-1820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xapend.stds:defact:ethereum:eip:erc_0165" text:style-name="Internet_20_link" text:visited-style-name="Visited_20_Internet_20_Link"> 165</text:a>, <text:a xlink:type="simple" xlink:href="https://www.omgwiki.org/dido/doku.php?id=dido:public:xapend.stds:defact:ethereum:eip:erc_0214" text:style-name="Internet_20_link" text:visited-style-name="Visited_20_Internet_20_Link"> 214 </text:a>   </text:p>
          </table:table-cell>
        </table:table-row>
        <table:table-row>
          <table:table-cell office:value-type="string" table:style-name="tablecell">
            <text:p text:style-name="tablealignleft"> Replaces                   </text:p>
          </table:table-cell>
          <table:table-cell office:value-type="string" table:style-name="tablecell">
            <text:p text:style-name="tablealignleft"> <text:a xlink:type="simple" xlink:href="http://eips.ethereum.org/EIPS/eip-820" text:style-name="Internet_20_link" text:visited-style-name="Visited_20_Internet_20_Link"> ERC 820 </text:a> </text:p>
          </table:table-cell>
        </table:table-row>
      </table:table>
      <text:h text:style-name="Heading_20_1" text:outline-level="1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This standard defines a universal registry smart contract where any address (contract or regular account) can register which interface it supports and which smart contract is responsible for its implementation.</text:span><text:span text:style-name="Emphasis">This standard keeps backward compatibility with <text:a xlink:type="simple" xlink:href="https://www.omgwiki.org/dido/doku.php?id=dido:public:xapend.stds:defact:ethereum:eip:erc_0165" text:style-name="Internet_20_link" text:visited-style-name="Visited_20_Internet_20_Link"> ERC165</text:a>.</text:span></text:p>
      <text:h text:style-name="Heading_20_1" text:outline-level="1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is standard defines a registry where smart contracts and regular accounts can publish which functionality they implement—either directly or through a proxy contract.</text:span><text:span text:style-name="Emphasis">Anyone can query this registry to ask if a specific address implements a given interface and which smart contract handles its implementation.</text:span><text:span text:style-name="Emphasis">This registry MAY be deployed on any chain and shares the same address on all chains.</text:span><text:span text:style-name="Emphasis">Interfaces with zeroes (0) as the last 28 bytes are considered <text:a xlink:type="simple" xlink:href="https://www.omgwiki.org/dido/doku.php?id=dido:public:xapend.stds:defact:ethereum:eip:erc_0165" text:style-name="Internet_20_link" text:visited-style-name="Visited_20_Internet_20_Link"> ERC165</text:a> interfaces, and this registry SHALL forward the call to the contract to see if it implements the interface.</text:span><text:span text:style-name="Emphasis">This contract also acts as an <text:a xlink:type="simple" xlink:href="https://www.omgwiki.org/dido/doku.php?id=dido:public:xapend.stds:defact:ethereum:eip:erc_0165" text:style-name="Internet_20_link" text:visited-style-name="Visited_20_Internet_20_Link"> ERC165</text:a> cache to reduce gas consumption.</text:span></text:p>
      <text:h text:style-name="Heading_20_1" text:outline-level="1"><text:bookmark-start text:name="__RefHeading___motivation_4"/><text:bookmark-start text:name="motivation"/>Motivation<text:bookmark-end text:name="__RefHeading___motivation_4"/><text:bookmark-end text:name="motivation"/></text:h>
      <text:p text:style-name="Text_20_body"><text:span text:style-name="Emphasis">There have been different approaches to define pseudo-introspection in Ethereum. The first is ERC165 which has the limitation that it cannot be used by regular accounts. The second attempt is <text:a xlink:type="simple" xlink:href="https://github.com/ethereum/EIPs/issues/672" text:style-name="Internet_20_link" text:visited-style-name="Visited_20_Internet_20_Link"> ERC672</text:a> which uses reverse Ethereum Name Service (ENS)<text:note text:id="ftn0" text:note-class="footnote"><text:note-citation text:label="1)">1)</text:note-citation><text:note-body><text:p text:style-name="Footnote">
Ethereum Name Servie, <text:a xlink:type="simple" xlink:href="https://ens.domains/" text:style-name="Internet_20_link" text:visited-style-name="Visited_20_Internet_20_Link">https://ens.domains/</text:a>
</text:p></text:note-body></text:note>. Using reverse ENS has two issues. First, it is unnecessarily complicated, and second, ENS is still a centralized contract controlled by a <text:span text:style-name="Source_20_Text">multisig</text:span>. This <text:span text:style-name="Source_20_Text">multisig</text:span> theoretically would be able to modify the system.</text:span><text:span text:style-name="Emphasis">This standard is much simpler than ERC672, and it is fully decentralized.
</text:span><text:span text:style-name="Emphasis">This standard also provides a unique address for all chains. Thus solving the problem of resolving the correct registry address for different chai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820</dc:title>
  </office:meta>
</office:document-meta>
</file>