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:ethereum:truffle_suite:drizzle"/><text:bookmark-start text:name="__RefHeading___drizzle_1"/><text:bookmark-start text:name="drizzle"/>Drizzle<text:bookmark-end text:name="__RefHeading___drizzle_1"/><text:bookmark-end text:name="drizzle"/></text:h>
      <text:p text:style-name="Text_20_body">Drizzle is a collection of frontend libraries with a Redux store as its basis. With Drizzle, frontend development can become a lot more predictable and manageab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truffle_suite:drizzle</dc:title>
  </office:meta>
</office:document-meta>
</file>